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16cm"/>
    </style:style>
    <style:style style:name="co2" style:family="table-column">
      <style:table-column-properties fo:break-before="auto" style:column-width="14.213cm"/>
    </style:style>
    <style:style style:name="co3" style:family="table-column">
      <style:table-column-properties fo:break-before="auto" style:column-width="2.533cm"/>
    </style:style>
    <style:style style:name="co4" style:family="table-column">
      <style:table-column-properties fo:break-before="auto" style:column-width="3.574cm"/>
    </style:style>
    <style:style style:name="co5" style:family="table-column">
      <style:table-column-properties fo:break-before="auto" style:column-width="5.151cm"/>
    </style:style>
    <style:style style:name="co6" style:family="table-column">
      <style:table-column-properties fo:break-before="auto" style:column-width="2.251cm"/>
    </style:style>
    <style:style style:name="ro1" style:family="table-row">
      <style:table-row-properties style:row-height="1.455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ta1" style:family="table" style:master-page-name="PageStyle_5f_COSEGUROS_20_FINAL_20_">
      <style:table-properties table:display="true" style:writing-mode="lr-tb"/>
    </style:style>
    <style:style style:name="ce1" style:family="table-cell" style:parent-style-name="Excel_20_Built-in_20_Normal">
      <style:table-cell-properties fo:background-color="#7030a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lr-tb"/>
      <style:text-properties fo:color="#ffffff" style:text-outline="false" style:text-line-through-style="none" style:font-name="Tahoma" fo:font-size="9pt" fo:font-style="normal" fo:text-shadow="none" style:text-underline-style="none" fo:font-weight="bold" style:font-size-asian="9pt" style:font-style-asian="normal" style:font-weight-asian="bold" style:font-name-complex="Tahoma" style:font-size-complex="9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a9a9a9" style:direction="ltr" style:rotation-angle="0" style:rotation-align="none" style:shrink-to-fit="false" style:vertical-align="top"/>
      <style:paragraph-properties fo:text-align="center" fo:margin-left="0cm" style:writing-mode="lr-tb"/>
      <style:text-properties fo:color="#000000" style:text-outline="false" style:text-line-through-styl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a9a9a9" style:direction="ltr" style:rotation-angle="0" style:rotation-align="none" style:shrink-to-fit="false" style:vertical-align="top"/>
      <style:paragraph-properties fo:text-align="center" fo:margin-left="0cm" style:writing-mode="lr-tb"/>
      <style:text-properties fo:color="#ff0000" style:text-outline="false" style:text-line-through-styl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a9a9a9" style:direction="ltr" style:rotation-angle="0" style:rotation-align="none" style:shrink-to-fit="false" style:vertical-align="top"/>
      <style:paragraph-properties fo:text-align="center" fo:margin-left="0cm" style:writing-mode="lr-tb"/>
      <style:text-properties style:use-window-font-color="true" style:text-outline="false" style:text-line-through-styl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" style:family="table-cell" style:parent-style-name="Excel_20_Built-in_20_Normal">
      <style:table-cell-properties fo:background-color="#ffff00" style:diagonal-bl-tr="none" style:diagonal-tl-br="none" style:text-align-source="fix" style:repeat-content="false" fo:wrap-option="wrap" fo:border="0.035cm solid #a9a9a9" style:direction="ltr" style:rotation-angle="0" style:rotation-align="none" style:shrink-to-fit="false" style:vertical-align="top"/>
      <style:paragraph-properties fo:text-align="center" fo:margin-left="0cm" style:writing-mode="lr-tb"/>
      <style:text-properties fo:color="#000000" style:text-outline="false" style:text-line-through-styl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a9a9a9" style:direction="ltr" style:rotation-angle="0" style:rotation-align="none" style:shrink-to-fit="false" style:vertical-align="top"/>
      <style:paragraph-properties fo:margin-left="0cm" style:writing-mode="lr-tb"/>
      <style:text-properties fo:color="#000000" style:text-outline="false" style:text-line-through-styl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a9a9a9" style:direction="ltr" style:rotation-angle="0" style:rotation-align="none" style:shrink-to-fit="false" style:vertical-align="top"/>
      <style:paragraph-properties fo:margin-left="0cm" style:writing-mode="lr-tb"/>
      <style:text-properties fo:color="#ff0000" style:text-outline="false" style:text-line-through-styl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9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a9a9a9" style:direction="ltr" style:rotation-angle="0" style:rotation-align="none" style:shrink-to-fit="false" style:vertical-align="top"/>
      <style:paragraph-properties fo:margin-left="0cm" style:writing-mode="lr-tb"/>
      <style:text-properties style:use-window-font-color="true" style:text-outline="false" style:text-line-through-styl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0" style:family="table-cell" style:parent-style-name="Excel_20_Built-in_20_Normal">
      <style:table-cell-properties fo:background-color="#ffff00" style:diagonal-bl-tr="none" style:diagonal-tl-br="none" style:text-align-source="value-type" style:repeat-content="false" fo:wrap-option="wrap" fo:border="0.035cm solid #a9a9a9" style:direction="ltr" style:rotation-angle="0" style:rotation-align="none" style:shrink-to-fit="false" style:vertical-align="top"/>
      <style:paragraph-properties fo:margin-left="0cm" style:writing-mode="lr-tb"/>
      <style:text-properties fo:color="#000000" style:text-outline="false" style:text-line-through-styl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a9a9a9" style:direction="ltr" style:rotation-angle="0" style:rotation-align="none" style:shrink-to-fit="false" style:vertical-align="top"/>
      <style:paragraph-properties fo:text-align="center" fo:margin-left="0cm" style:writing-mode="lr-tb"/>
      <style:text-properties fo:color="#ff0000" style:text-outline="false" style:text-line-through-styl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3" style:family="table-cell" style:parent-style-name="Excel_20_Built-in_20_Normal">
      <style:table-cell-properties fo:background-color="#7030a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ffff" style:text-outline="false" style:text-line-through-styl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80808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80808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80808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ff0000" style:text-outline="false" style:text-line-through-styl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80808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ff0000" style:text-outline="false" style:text-line-through-styl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80808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80808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Excel_20_Built-in_20_Normal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Excel_20_Built-in_20_Normal">
      <style:table-cell-properties fo:background-color="#ffff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Excel_20_Built-in_20_Normal">
      <style:table-cell-properties fo:background-color="transparent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COSEGUROS FINAL " table:style-name="ta1" table:print="false">
        <table:table-column table:style-name="co1" table:default-cell-style-name="ce6"/>
        <table:table-column table:style-name="co2" table:default-cell-style-name="ce11"/>
        <table:table-column table:style-name="co3" table:default-cell-style-name="ce6"/>
        <table:table-column table:style-name="co4" table:visibility="collapse" table:default-cell-style-name="ce11"/>
        <table:table-column table:style-name="co5" table:default-cell-style-name="ce6"/>
        <table:table-column table:style-name="co6" table:number-columns-repeated="1019" table:default-cell-style-name="ce11"/>
        <table:table-row table:style-name="ro1">
          <table:table-cell table:style-name="ce1" office:value-type="string">
            <text:p>CODIGO</text:p>
            <text:p>OSPEDYC</text:p>
          </table:table-cell>
          <table:table-cell table:style-name="ce1" office:value-type="string">
            <text:p>DESCRIPCION</text:p>
          </table:table-cell>
          <table:table-cell table:style-name="ce1" office:value-type="string">
            <text:p>Nivel de autorización</text:p>
          </table:table-cell>
          <table:table-cell table:style-name="ce1" office:value-type="string">
            <text:p>Nomenclada</text:p>
          </table:table-cell>
          <table:table-cell table:style-name="ce13" office:value-type="string">
            <text:p>GRUPO</text:p>
            <text:p>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201">
            <text:p>120201</text:p>
          </table:table-cell>
          <table:table-cell table:style-name="ce7" office:value-type="string">
            <text:p>FRACTURAS DE COLUMNA CERVICAL, DORSAL O LUMBAR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202">
            <text:p>120202</text:p>
          </table:table-cell>
          <table:table-cell table:style-name="ce7" office:value-type="string">
            <text:p>FRACTURAS DE ESTERNON, ESCAPULA, HUMERO (EXCEPTO <text:s/>SUPRACONDILEA), CUBITO Y/O RADIO, UNO O MAS HUESOS DEL <text:s/>CARPO, PERONE, UNO O MAS HUESOS DEL TARSO (EXCLUIDOS <text:s/>ASTRAGALO Y CALCANEO), MAXILAR SUPERIOR, MAXILAR <text:s/>INFERIOR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203">
            <text:p>120203</text:p>
          </table:table-cell>
          <table:table-cell table:style-name="ce7" office:value-type="string">
            <text:p>FRACTURAS DE PELVIS, FEMUR, TIBIA, PERONE, ASTRAGALO, <text:s/>CALCANEO SUPRACONDILEA DE HUMERO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204">
            <text:p>120204</text:p>
          </table:table-cell>
          <table:table-cell table:style-name="ce7" office:value-type="string">
            <text:p>FRACTURAS DE CLAVICULA, COSTILLAS, ROTULA, METACARPIANOS <text:s/>O METATARSIANOS (DE UN MISMO MIEMBRO), FALANGES (DE UN <text:s/>MISMO DEDO), HUESOS PROPIOS DE LA NARIZ, MALAR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301">
            <text:p>120301</text:p>
          </table:table-cell>
          <table:table-cell table:style-name="ce7" office:value-type="string">
            <text:p>TRATAMIENTO QUIRURGICO DE LA COLUMNA CERVICAL, DORSAL O <text:s/>LUMBAR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302">
            <text:p>120302</text:p>
          </table:table-cell>
          <table:table-cell table:style-name="ce7" office:value-type="string">
            <text:p>TRATAMIENTO QUIRURGICO DE HUMERO, PELVIS, SACRO, FEMUR, <text:s/>TIBIA, TIBIA Y PERONE, CUBITO Y RADIO DISYUNCION <text:s/>CRANEOFACIAL (LEFOR III)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303">
            <text:p>120303</text:p>
          </table:table-cell>
          <table:table-cell table:style-name="ce7" office:value-type="string">
            <text:p>REDUCCION, OSTEOSINTESIS DE CUBITO, RADIO, TERCIO INFERIOR, <text:s/>UNO O MAS HUESOS DEL CARPO, PRIMER METACARPIANO, UNO O <text:s/>MAS HUESOS DEL TARSO, MAXILAR INFERIOR O SUPERIOR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304">
            <text:p>120304</text:p>
          </table:table-cell>
          <table:table-cell table:style-name="ce7" office:value-type="string">
            <text:p>TRATAMIENTO QUIRURGICO DE ESTERNON, COSTILLAS, CLAVICULA, <text:s/>ESCAPULA, ROTUL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305">
            <text:p>120305</text:p>
          </table:table-cell>
          <table:table-cell table:style-name="ce7" office:value-type="string">
            <text:p>TRATAMIENTO QUIRURGICO DEL METACARPIANO (EXCEPTO EL <text:s/>PRIMER METACARPIANO) O METATARSIANO, FALANGES (DE UN <text:s/>MISMO DEDO), MALAR, HUESOS PROPIOS DE LA NARIZ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401">
            <text:p>120401</text:p>
          </table:table-cell>
          <table:table-cell table:style-name="ce7" office:value-type="string">
            <text:p>INCISIONES, RESECCIONES PARCIALES EN HUESOS, VERTEBRAS, <text:s/>LAMINECTOMIA COMO UNICA OPERACION, SACRO, <text:s/>HEMANDIBULECTOMI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402">
            <text:p>120402</text:p>
          </table:table-cell>
          <table:table-cell table:style-name="ce7" office:value-type="string">
            <text:p>INCISIONES, RESECCIONES PARCIALES EN HUESO COXAL, FEMUR, <text:s/>HUMERO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403">
            <text:p>120403</text:p>
          </table:table-cell>
          <table:table-cell table:style-name="ce7" office:value-type="string">
            <text:p>INCISIONES, RESECCIONES PARCIALES EN HUESO ESTERNON, <text:s/>ESCAPULA, CUBITO, RADIO, CARPO, TIBIA, PERONE, TARSO, <text:s/>HUESOS DE LA CAR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404">
            <text:p>120404</text:p>
          </table:table-cell>
          <table:table-cell table:style-name="ce7" office:value-type="string">
            <text:p>INCISIONES RESECCIONES PARCIALES EN COSTILLA, CLAVICULA, <text:s/>METACARPIANO, METATARSIANO, FALANGE, ROTUL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405">
            <text:p>120405</text:p>
          </table:table-cell>
          <table:table-cell table:style-name="ce7" office:value-type="string">
            <text:p>INCISIONES, RESECCIONES PARCIALES EN HUESOS: PUNCION <text:s/>BIOPSIA DE VERTEBR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406">
            <text:p>120406</text:p>
          </table:table-cell>
          <table:table-cell table:style-name="ce7" office:value-type="string">
            <text:p>INCISIONES,RESECCIONES PARCIALES EN HUESOS: PUNCION <text:s/>BIOPSIA DE CUALQUIER OTRO HUESO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501">
            <text:p>120501</text:p>
          </table:table-cell>
          <table:table-cell table:style-name="ce7" office:value-type="string">
            <text:p>RESECCIONES TOTALES DE ESCAPULA, HUMERO, ISQUION, ILION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502">
            <text:p>120502</text:p>
          </table:table-cell>
          <table:table-cell table:style-name="ce7" office:value-type="string">
            <text:p>RESECCIONES TOTALES DE COXAL, FEMUR, TIBIA, HUMERO, <text:s/>MAXILAR SUPERIOR O INFERIOR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503">
            <text:p>120503</text:p>
          </table:table-cell>
          <table:table-cell table:style-name="ce7" office:value-type="string">
            <text:p>RESECCIONES TOTALES DE CUBITO, RADIO, PERONE, CARPO (UNO <text:s/>O MAS HUESOS), ASTRAGALO Y O CALCANEO, OTROS HUESOS DEL <text:s/>TARSO (UNO O MAS HUESOS), COSTILLAS DEL MISMO LADO, <text:s/>MALAR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504">
            <text:p>120504</text:p>
          </table:table-cell>
          <table:table-cell table:style-name="ce7" office:value-type="string">
            <text:p>RESECCIONES TOTALES DE CLAVICULA, ROTULA, METATARSIANO O <text:s/>METACARPIANO, FALANGES (DE UN MISMO DEDO), HUESOS PROPIOS <text:s/>DE LA NARIZ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601">
            <text:p>120601</text:p>
          </table:table-cell>
          <table:table-cell table:style-name="ce7" office:value-type="string">
            <text:p>OSTEOTOMIAS CORRECTIVAS DE FEMUR, TIBIA Y PERONE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602">
            <text:p>120602</text:p>
          </table:table-cell>
          <table:table-cell table:style-name="ce7" office:value-type="string">
            <text:p>OSTEOTOMIAS CORRECTIVAS DE HUMERO, CUBITO Y/O RADIO, <text:s/>ASTRAGALO Y O CALCANEO, OTROS HUESOS DEL TARSO, MAXILAR <text:s/>SUPERIOR O INFERIOR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603">
            <text:p>120603</text:p>
          </table:table-cell>
          <table:table-cell table:style-name="ce7" office:value-type="string">
            <text:p>OSTEOTOMIAS CORRECTIVAS METACARPIANO, METACARPIANO, <text:s/>METATARSIANO, FALANGES (DE UN MISMO DEDO)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701">
            <text:p>120701</text:p>
          </table:table-cell>
          <table:table-cell table:style-name="ce7" office:value-type="string">
            <text:p>REPARACIONES EN LOS HUESOS: CLAVICUL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702">
            <text:p>120702</text:p>
          </table:table-cell>
          <table:table-cell table:style-name="ce7" office:value-type="string">
            <text:p>REPARACIONES EN LOS HUESOS: HUMERO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703">
            <text:p>120703</text:p>
          </table:table-cell>
          <table:table-cell table:style-name="ce7" office:value-type="string">
            <text:p>REPARACIONES EN LOS HUESOS: CUBITO, RADIO, CARPO, HUESOS <text:s/>DE LA CAR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704">
            <text:p>120704</text:p>
          </table:table-cell>
          <table:table-cell table:style-name="ce7" office:value-type="string">
            <text:p>REPARACIONES EN LOS HUESOS: METACARPIANO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705">
            <text:p>120705</text:p>
          </table:table-cell>
          <table:table-cell table:style-name="ce7" office:value-type="string">
            <text:p>REPARACIONES EN LOS HUESOS: UNA O MAS FALANGES DE UN <text:s/>MISMO DEDO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706">
            <text:p>120706</text:p>
          </table:table-cell>
          <table:table-cell table:style-name="ce7" office:value-type="string">
            <text:p>REPARACIONES EN LOS HUESOS: FEMUR, TIBIA Y PERONE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707">
            <text:p>120707</text:p>
          </table:table-cell>
          <table:table-cell table:style-name="ce7" office:value-type="string">
            <text:p>REPARACIONES EN LOS HUESOS: ASTRAGALO, CALCANEO, OTROS <text:s/>HUESOS DEL TARSO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708">
            <text:p>120708</text:p>
          </table:table-cell>
          <table:table-cell table:style-name="ce7" office:value-type="string">
            <text:p>REPARACIONES EN LOS HUESOS: METATARSIANO, UNA O MAS <text:s/>FALANGES DE UN MISMO DEDO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801">
            <text:p>120801</text:p>
          </table:table-cell>
          <table:table-cell table:style-name="ce7" office:value-type="string">
            <text:p>ARTROCENTESIS (DIAGNOSTICA, TERAPEUTICA, PARA <text:s/>ARTROGRAFIA)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901">
            <text:p>120901</text:p>
          </table:table-cell>
          <table:table-cell table:style-name="ce7" office:value-type="string">
            <text:p>ARTROTOMIAS SACRO-ILIACA, CONDRO-COSTAL, CONDRO-ESTERNAL, <text:s/>ESTERNO-CLAVICULAR, ACROMIO-CLAVICULAR, CODO MUÑECA, <text:s/>CARPO-METACARPIANO, TOBILLO, TARSO-METATARSIANO, <text:s/>TERMPOROMAXILAR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5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902">
            <text:p>120902</text:p>
          </table:table-cell>
          <table:table-cell table:style-name="ce7" office:value-type="string">
            <text:p>ARTROTOMIAS (HOMBRO, CADERA, RODILLA)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0903">
            <text:p>120903</text:p>
          </table:table-cell>
          <table:table-cell table:style-name="ce7" office:value-type="string">
            <text:p>ARTROTOMIAS METACARPO O METATARSO-FALANGICA, <text:s/>INTERFALANGIC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001">
            <text:p>121001</text:p>
          </table:table-cell>
          <table:table-cell table:style-name="ce7" office:value-type="string">
            <text:p>ARTROPLASTIA CADER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002">
            <text:p>121002</text:p>
          </table:table-cell>
          <table:table-cell table:style-name="ce7" office:value-type="string">
            <text:p>ARTROPLASTIA RODILL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003">
            <text:p>121003</text:p>
          </table:table-cell>
          <table:table-cell table:style-name="ce7" office:value-type="string">
            <text:p>ARTROPLASTIA HOMBRO, CODO, MUÑECA, CUELLO DE PIE, <text:s/>TERMPORO-MAXILAR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004">
            <text:p>121004</text:p>
          </table:table-cell>
          <table:table-cell table:style-name="ce7" office:value-type="string">
            <text:p>ARTROPLASTIA ESTERNO-CLAVICULAR, CARPO, TARSO, <text:s/>TARSO-METATARSIAN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005">
            <text:p>121005</text:p>
          </table:table-cell>
          <table:table-cell table:style-name="ce7" office:value-type="string">
            <text:p>ARTROPLASTIA ACROMIO-CLAVICULAR, METACARPO-FALANGICA, <text:s/>METATARSO-FALANGICA, INTERFALANGIC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101">
            <text:p>121101</text:p>
          </table:table-cell>
          <table:table-cell table:style-name="ce7" office:value-type="string">
            <text:p>ARTRODESIS-ARTRORRISIS COLUMNA CERVICAL, DORSAL O LUMBAR <text:s/>(MENOS DE TRES VERTEBRAS)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102">
            <text:p>121102</text:p>
          </table:table-cell>
          <table:table-cell table:style-name="ce7" office:value-type="string">
            <text:p>ARTRODESIS-ARTRORRISIS COLUMNA CERVICAL, DORSAL O LUMBAR, <text:s/>CADERA, RODILLA (MAS DE TRES VERTEBRAS)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103">
            <text:p>121103</text:p>
          </table:table-cell>
          <table:table-cell table:style-name="ce7" office:value-type="string">
            <text:p>ARTRODESIS-ARTRORRISIS HOMBRO, CODO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104">
            <text:p>121104</text:p>
          </table:table-cell>
          <table:table-cell table:style-name="ce7" office:value-type="string">
            <text:p>ARTRODESIS-ARTRORRISIS ESTERNO-CLAVICULA, MUÑECA, TARSO <text:s/>(SIMPLE, TIBIOTARSIANA), TARSO, METATARSIANA, SINFISIS <text:s/>PUBIAN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105">
            <text:p>121105</text:p>
          </table:table-cell>
          <table:table-cell table:style-name="ce7" office:value-type="string">
            <text:p>ARTRODESIS-ARTRORRISIS: DOBLE ARTRODESIS <text:s/>(CHOPART-SUBASTRAGALINA)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106">
            <text:p>121106</text:p>
          </table:table-cell>
          <table:table-cell table:style-name="ce7" office:value-type="string">
            <text:p>ARTRODESIS-ARTRORRISIS: TRIPLE ARTRODESIS (TIBIOTARSIANA, <text:s/>CHOPART-SUBASTRAGALINA)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107">
            <text:p>121107</text:p>
          </table:table-cell>
          <table:table-cell table:style-name="ce7" office:value-type="string">
            <text:p>ARTRODESIS-ARTRORRISIS METACARPO-FALANGICA, <text:s/>METATARSO-FALANGICA, INTERFALANGIC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201">
            <text:p>121201</text:p>
          </table:table-cell>
          <table:table-cell table:style-name="ce7" office:value-type="string">
            <text:p>SUTURAS EN ARTICULACIONES-ESCISION DE BOLSAS SEROSAS ESTERNO-CLAVICULAR, ACROMIO-CLAVICULAR, CODO, MUÑECA, <text:s/>CARPO, CARPO-METACARPIANA, TOBILLO, TARSO, <text:s/>TARSO-METATARSIAN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202">
            <text:p>121202</text:p>
          </table:table-cell>
          <table:table-cell table:style-name="ce7" office:value-type="string">
            <text:p>SUTURAS EN ARTICULACIONES-ESCISION DE BOLSAS SEROSAS HOMBRO, CADERA, RODILLA, TEMPOROMAXILAR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203">
            <text:p>121203</text:p>
          </table:table-cell>
          <table:table-cell table:style-name="ce7" office:value-type="string">
            <text:p>SUTURAS EN ARTICULACIONES-ESCISION DE BOLSAS SEROSAS METACARPO O METATARSO-FALANGICA, INTERFALANGIC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204">
            <text:p>121204</text:p>
          </table:table-cell>
          <table:table-cell table:style-name="ce7" office:value-type="string">
            <text:p>ESCISION O INSICION, BIOPSIA, DRENAJE O EXTRACCION DE <text:s/>DEPOSITOS CALCAREOS DE BOLSAS SEROSAS DE CUALQUIER <text:s/>ARTICULACION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301">
            <text:p>121301</text:p>
          </table:table-cell>
          <table:table-cell table:style-name="ce7" office:value-type="string">
            <text:p>TRATAMIENTO INCRUENTO E INMOVILIZACION: LUXACIONES DE <text:s/>COLUMNA CERVICAL, DORSAL O LUMBAR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302">
            <text:p>121302</text:p>
          </table:table-cell>
          <table:table-cell table:style-name="ce7" office:value-type="string">
            <text:p>TRATAMIENTO INCRUENTO E INMOVILIZACION: LUXACIONES DE <text:s/>CADERA, RODILL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303">
            <text:p>121303</text:p>
          </table:table-cell>
          <table:table-cell table:style-name="ce7" office:value-type="string">
            <text:p>TRATAMIENTO INCRUENTO E INMOVILIZACION: LUXACIONES DE <text:s/>CLAVICULA, HOMBRO, CODO, MUÑECA, METACARPO, TOBILLO, <text:s/>TARSO Y METATARSO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304">
            <text:p>121304</text:p>
          </table:table-cell>
          <table:table-cell table:style-name="ce7" office:value-type="string">
            <text:p>TRATAMIENTO INCRUENTO E INMOVILIZACION: LUXACIONES DE <text:s/>METACARPO O METATARSO-FALANGICAS (UNA O MAS LUXACIONES DE <text:s/>UN MISMO MIEMBRO), TERMPOROMAXILAR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305">
            <text:p>121305</text:p>
          </table:table-cell>
          <table:table-cell table:style-name="ce7" office:value-type="string">
            <text:p>TRATAMIENTO QUIRURGICO E INMOVILIZACION: LUXACIONES DE <text:s/>COLUMNA CERVICAL, DORSAL O LUMBAR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306">
            <text:p>121306</text:p>
          </table:table-cell>
          <table:table-cell table:style-name="ce7" office:value-type="string">
            <text:p>TRATAMIENTO QUIRURGICO E INMOVILIZACION: LUXACIONES DE <text:s/>CADERA, RODILL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307">
            <text:p>121307</text:p>
          </table:table-cell>
          <table:table-cell table:style-name="ce7" office:value-type="string">
            <text:p>TRATAMIENTO QUIRURGICO E INMOVILIZACION: LUXACIONES DE <text:s/>CLAVICULA, HOMBRO, CODO, MUÑECA, METACARPO, TOBILLO, <text:s/>TARSO Y METATARSO, TEMPORO-MAXILAR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308">
            <text:p>121308</text:p>
          </table:table-cell>
          <table:table-cell table:style-name="ce7" office:value-type="string">
            <text:p>TRATAMIENTO QUIRURGICO E INMOVILIZACION: LUXACIONES DE <text:s/>METACARPO O METATARSO-FALANGIC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401">
            <text:p>121401</text:p>
          </table:table-cell>
          <table:table-cell table:style-name="ce7" office:value-type="string">
            <text:p>MIECTOMIAS (MIOSITIS OSIFICANTES, HIPERTROFIAS, <text:s/>NEOPLACIAS), CON VACIAMIENTO DE CELDA MUSCULAR O <text:s/>EXTIRPACION TOTAL DE GRUPO MUSCULAR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402">
            <text:p>121402</text:p>
          </table:table-cell>
          <table:table-cell table:style-name="ce7" office:value-type="string">
            <text:p>INCISION DE MUSCULOS, ESCISION DE LESION LOCAL <text:s/>(EXPLORACION, EXTRACCION DE CUERPO EXTRAÑO, DRENAJE, <text:s/>BIOPSIA, MIORARRAFIAS)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501">
            <text:p>121501</text:p>
          </table:table-cell>
          <table:table-cell table:style-name="ce7" office:value-type="string">
            <text:p>EXPLORACION, DRENAJE, EXTRACCION, INCISION, ESCISION, <text:s/>BIOPSIA, TENOTOMIA, FASCIOTOMI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502">
            <text:p>121502</text:p>
          </table:table-cell>
          <table:table-cell table:style-name="ce7" office:value-type="string">
            <text:p>REPARACION Y SUTURA (TENORRAFIA) DE TENDON FLEXOR DE LA <text:s/>MUÑECA O DE DEDO DE LA MANO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503">
            <text:p>121503</text:p>
          </table:table-cell>
          <table:table-cell table:style-name="ce7" office:value-type="string">
            <text:p>TENOPLASTIA CON ALARGAMIENTO O ACORTAMIENTO O INJERTO O <text:s/>TRASFERENCIA TENDINOSA DE TENDOR FLEXOR DE LA MUÑECA O DE <text:s/>DEDO DE LA MANO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504">
            <text:p>121504</text:p>
          </table:table-cell>
          <table:table-cell table:style-name="ce7" office:value-type="string">
            <text:p>REPARACION Y SUTURA (TENORRAFIA) EN TENDON EXTENSOR DE LA <text:s/>MUÑECA O DE DEDO DE LA MANO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505">
            <text:p>121505</text:p>
          </table:table-cell>
          <table:table-cell table:style-name="ce7" office:value-type="string">
            <text:p>TENOPLASTIA CON ALARGAMIENTO O ACORTAMIENTO O INJERTO O <text:s/>TRANSFERENCIA DE TENDON EXTENSOR DE LA MUÑECA O DE DEDO <text:s/>DE LA MANO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506">
            <text:p>121506</text:p>
          </table:table-cell>
          <table:table-cell table:style-name="ce7" office:value-type="string">
            <text:p>REPARACION Y SUTURA (TENORRAFIA) DE OTRO TENDON QUE NO <text:s/>SEA DE LA MUÑECA O DE DEDO DE LA MANO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507">
            <text:p>121507</text:p>
          </table:table-cell>
          <table:table-cell table:style-name="ce7" office:value-type="string">
            <text:p>TENOPLASTIA CON ALARGAMIENTO O ACORTAMIENTO O INJERTO O <text:s/>TRANSFERENCIA DE OTRO TENDON QUE NO SEA DE LA MUÑECA O <text:s/>DEDO DE LA MANO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508">
            <text:p>121508</text:p>
          </table:table-cell>
          <table:table-cell table:style-name="ce7" office:value-type="string">
            <text:p>TRATAMIENTO DE LA SECUELA POR PARALISIS (POLIOMIELITIS), <text:s/>SECCION NERVIOSA, PARALISIS OBSTETRICA, ETC, POR <text:s/>TENOPLASTIAS Y/O TRANSFERENCIAS TENDINOSAS UNICAS O <text:s/>MULTIPLES EN UNA MISMA REGION DE MIEMBRO SUPERIOR O <text:s/>INFERIOR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5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509">
            <text:p>121509</text:p>
          </table:table-cell>
          <table:table-cell table:style-name="ce7" office:value-type="string">
            <text:p>ESCISION DE GANGLION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601">
            <text:p>121601</text:p>
          </table:table-cell>
          <table:table-cell table:style-name="ce7" office:value-type="string">
            <text:p>AMPUTACIONES Y DESARTICULACIONES INTERESCAPULOTORACICAS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602">
            <text:p>121602</text:p>
          </table:table-cell>
          <table:table-cell table:style-name="ce7" office:value-type="string">
            <text:p>AMPUTACIONES Y DESARTICULACIONES HOMBRO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603">
            <text:p>121603</text:p>
          </table:table-cell>
          <table:table-cell table:style-name="ce7" office:value-type="string">
            <text:p>AMPUTACIONES Y DESARTICULACIONES BRAZO, CODO, ANTEBRAZO, <text:s/>MUÑECA, MANO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604">
            <text:p>121604</text:p>
          </table:table-cell>
          <table:table-cell table:style-name="ce7" office:value-type="string">
            <text:p>AMPUTACIONES Y DESARTICULACIONES INTERILEOABDOMINAL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605">
            <text:p>121605</text:p>
          </table:table-cell>
          <table:table-cell table:style-name="ce7" office:value-type="string">
            <text:p>AMPUTACIONES Y DESARTICULACIONES CADER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606">
            <text:p>121606</text:p>
          </table:table-cell>
          <table:table-cell table:style-name="ce7" office:value-type="string">
            <text:p>AMPUTACIONES Y DESARTICULACIONES MUSLO O RODILL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607">
            <text:p>121607</text:p>
          </table:table-cell>
          <table:table-cell table:style-name="ce7" office:value-type="string">
            <text:p>AMPUTACIONES Y DESARTICULACIONES PIE O PIERN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608">
            <text:p>121608</text:p>
          </table:table-cell>
          <table:table-cell table:style-name="ce7" office:value-type="string">
            <text:p>AMPUTACIONES Y DESARTICULACIONES DEDO DE LA MANO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609">
            <text:p>121609</text:p>
          </table:table-cell>
          <table:table-cell table:style-name="ce7" office:value-type="string">
            <text:p>AMPUTACIONES Y DESARTICULACIONES DEDO DEL PIE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01">
            <text:p>121701</text:p>
          </table:table-cell>
          <table:table-cell table:style-name="ce7" office:value-type="string">
            <text:p>MISCELANEAS: DISCECTOMIA CERVICAL, DORSAL O LUMBAR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02">
            <text:p>121702</text:p>
          </table:table-cell>
          <table:table-cell table:style-name="ce7" office:value-type="string">
            <text:p>MISCELANEAS: DISCECTOMIA CERVICAL, DORSAL O LUMBAR CON <text:s/>ARTODESIS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03">
            <text:p>121703</text:p>
          </table:table-cell>
          <table:table-cell table:style-name="ce7" office:value-type="string">
            <text:p>MISCELANEAS: TRATAMIENTO QUIRURGICO DE LA ELEVACION <text:s/>CONGENITA DE ESCAPUL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04">
            <text:p>121704</text:p>
          </table:table-cell>
          <table:table-cell table:style-name="ce7" office:value-type="string">
            <text:p>MISCELANEAS: TENOTOMIAS Y/O FASCIOTOMIAS UNICAS O <text:s/>MULTIPLES PARA EL TRATAMIENTO DE TORTICOLIS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05">
            <text:p>121705</text:p>
          </table:table-cell>
          <table:table-cell table:style-name="ce7" office:value-type="string">
            <text:p>MISCELANEAS: OPERACIONES EN EL HUECO SUPRACLAVICULAR POR <text:s/>SINDROME DEL ESCALENO (RESECCION DE COSTILLA CERVICAL <text:s/>SUERNUMERARIA, TENOTOMIA O MIECTOMIA, ESCISION, ETC)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06">
            <text:p>121706</text:p>
          </table:table-cell>
          <table:table-cell table:style-name="ce7" office:value-type="string">
            <text:p>MISCELANEAS: TRATAMIENTO QUIRURGICO DE LA LUXACION <text:s/>INVETERADA O RECIDIVANTE DE HOMBRO TRATAMIENTO <text:s/>QUIRURGICO DE LA ENFERMEDAD DE DUPUYTREN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07">
            <text:p>121707</text:p>
          </table:table-cell>
          <table:table-cell table:style-name="ce7" office:value-type="string">
            <text:p>MISCELANEAS: APONEUROTOMIA (FASCIOTOMIA SUBCUTANEA)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08">
            <text:p>121708</text:p>
          </table:table-cell>
          <table:table-cell table:style-name="ce7" office:value-type="string">
            <text:p>MISCELANEAS: APONEURECTOMIA PARCIAL O TOTAL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09">
            <text:p>121709</text:p>
          </table:table-cell>
          <table:table-cell table:style-name="ce7" office:value-type="string">
            <text:p>MISCELANEAS: APONEURECTOMIA PARCIAL (INCLUYE TOMA DE <text:s/>INJERTO) - TRATAMIENTO QUIRURGICO DE LA SINDACTILI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10">
            <text:p>121710</text:p>
          </table:table-cell>
          <table:table-cell table:style-name="ce7" office:value-type="string">
            <text:p>MISCELANEAS: DE UN ESPACIO DIGITAL, SIN INJERTO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11">
            <text:p>121711</text:p>
          </table:table-cell>
          <table:table-cell table:style-name="ce7" office:value-type="string">
            <text:p>MISCELANEAS: DE UN ESPACIO DIGITAL, CON INJERTO (INCLUYE <text:s/>TOMA DE INJERTO)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12">
            <text:p>121712</text:p>
          </table:table-cell>
          <table:table-cell table:style-name="ce7" office:value-type="string">
            <text:p>MISCELANEAS: RECONSTRUCCION TOTAL DEL PULGAR POR <text:s/>TRANSPOSICION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13">
            <text:p>121713</text:p>
          </table:table-cell>
          <table:table-cell table:style-name="ce7" office:value-type="string">
            <text:p>MESCILANEAS: RECONSTRUCCION PARCIAL DEL PULGAR, EN UNO O <text:s/>MAS TIEMPOS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14">
            <text:p>121714</text:p>
          </table:table-cell>
          <table:table-cell table:style-name="ce7" office:value-type="string">
            <text:p>MISCELANEAS: LUXACION CONGENITA DE CADERA, REDUCCION <text:s/>INCRUENTA, EXTEMPORANEA (PETIT)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15">
            <text:p>121715</text:p>
          </table:table-cell>
          <table:table-cell table:style-name="ce7" office:value-type="string">
            <text:p>MISCELANEAS: LUXACION CONGENITA DE CADERA, REDUCCION <text:s/>CRUENTA CON O SIN CIRUGIA DE COTILO Y/O FEMUR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16">
            <text:p>121716</text:p>
          </table:table-cell>
          <table:table-cell table:style-name="ce7" office:value-type="string">
            <text:p>MISCELANEAS: DISPLASIA DE CADERA SIN LUXACION, <text:s/>TRATAMIENTO QUIRURGICO (SALTER, PEMBERTON, COLONNA, <text:s/>CHIARD, ETC)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17">
            <text:p>121717</text:p>
          </table:table-cell>
          <table:table-cell table:style-name="ce7" office:value-type="string">
            <text:p>MISCELANEAS: EPIFISIOLISIS DE CADERA (COXA CAVA DEL <text:s/>ADOLESCENTE) TRATAMIENTO QUIRURGICO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18">
            <text:p>121718</text:p>
          </table:table-cell>
          <table:table-cell table:style-name="ce7" office:value-type="string">
            <text:p>MISCELANEAS: TRATAMIENTO QUIRURGICO DE LA LUXACION <text:s/>TRAUMATICA INVETERADA DE CADER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19">
            <text:p>121719</text:p>
          </table:table-cell>
          <table:table-cell table:style-name="ce7" office:value-type="string">
            <text:p>MISCELANEAS: CUADRICEPSPLASTIA (JUDET, ETC)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20">
            <text:p>121720</text:p>
          </table:table-cell>
          <table:table-cell table:style-name="ce7" office:value-type="string">
            <text:p>MISCELANEAS: LUXACION RECIDIVANTE DE ROTUL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21">
            <text:p>121721</text:p>
          </table:table-cell>
          <table:table-cell table:style-name="ce7" office:value-type="string">
            <text:p>MISCELANEAS: PIE ZAMBO, VARO EQUINO SUPINADO, TRATAMIENTO <text:s/>QUIRURGICO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22">
            <text:p>121722</text:p>
          </table:table-cell>
          <table:table-cell table:style-name="ce7" office:value-type="string">
            <text:p>MISCELANEAS: PIE EQUINO, TRATAMIENTO QUIRURGICO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23">
            <text:p>121723</text:p>
          </table:table-cell>
          <table:table-cell table:style-name="ce7" office:value-type="string">
            <text:p>MISCELANEAS: PIE PLANO O PIE CAVO, TRATAMIENTO <text:s/>QUIRURGICO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24">
            <text:p>121724</text:p>
          </table:table-cell>
          <table:table-cell table:style-name="ce7" office:value-type="string">
            <text:p>MISCELANEAS: SEUDOEXOSTOSIS DE HAGLUND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25">
            <text:p>121725</text:p>
          </table:table-cell>
          <table:table-cell table:style-name="ce7" office:value-type="string">
            <text:p>MISCELANEAS: TRATAMIENTO QUIRURGICO DEL PIE HENDIDO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26">
            <text:p>121726</text:p>
          </table:table-cell>
          <table:table-cell table:style-name="ce7" office:value-type="string">
            <text:p>MISCELANEAS: TRATAMIENTO QUIRURGICO COMPLETO DE HALLUS <text:s/>VALGUS SIMPLE Y/O METATARSUS VARUS PRIMUS, HALLUS VARUS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27">
            <text:p>121727</text:p>
          </table:table-cell>
          <table:table-cell table:style-name="ce7" office:value-type="string">
            <text:p>MISCELANEAS: TRATAMIENTO QUIRURGICO DEL DEDO EN GARRA EN <text:s/>MARTILLO, DEL QUINTO SUERDUCUTS, DEL JUANETILLO DE <text:s/>SASTRE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728">
            <text:p>121728</text:p>
          </table:table-cell>
          <table:table-cell table:style-name="ce7" office:value-type="string">
            <text:p>MISCELANEAS: EXERESIS DEL NEUROMA DE MORTON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801">
            <text:p>121801</text:p>
          </table:table-cell>
          <table:table-cell table:style-name="ce7" office:value-type="string">
            <text:p>INFILTRACIONES MUSCULARES, PERIARTICULARES, TENDINOSAS, <text:s/>DE FASCIAS, DE GANGLION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802">
            <text:p>121802</text:p>
          </table:table-cell>
          <table:table-cell table:style-name="ce7" office:value-type="string">
            <text:p>INFILTRACIONES MOVILIZACION FORZADA DE ARTICULACION (BAJO <text:s/>ANESTESIA GENERAL)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21901">
            <text:p>121901</text:p>
          </table:table-cell>
          <table:table-cell table:style-name="ce7" office:value-type="string">
            <text:p>FRONDA ARTICULADA PARA MAXILARES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02">
            <text:p>121902</text:p>
          </table:table-cell>
          <table:table-cell table:style-name="ce7" office:value-type="string">
            <text:p>YESO PARA NARIZ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03">
            <text:p>121903</text:p>
          </table:table-cell>
          <table:table-cell table:style-name="ce7" office:value-type="string">
            <text:p>MINERVA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04">
            <text:p>121904</text:p>
          </table:table-cell>
          <table:table-cell table:style-name="ce7" office:value-type="string">
            <text:p>COLLAR DE SHANI ENYESADO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05">
            <text:p>121905</text:p>
          </table:table-cell>
          <table:table-cell table:style-name="ce7" office:value-type="string">
            <text:p>VENDAJE DE SHANI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06">
            <text:p>121906</text:p>
          </table:table-cell>
          <table:table-cell table:style-name="ce7" office:value-type="string">
            <text:p>CORSET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07">
            <text:p>121907</text:p>
          </table:table-cell>
          <table:table-cell table:style-name="ce7" office:value-type="string">
            <text:p>CORSELETE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08">
            <text:p>121908</text:p>
          </table:table-cell>
          <table:table-cell table:style-name="ce7" office:value-type="string">
            <text:p>CORSET DE RISSER O SIMILARES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09">
            <text:p>121909</text:p>
          </table:table-cell>
          <table:table-cell table:style-name="ce7" office:value-type="string">
            <text:p>LECHO DE LORENZ, HASTA CADERA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10">
            <text:p>121910</text:p>
          </table:table-cell>
          <table:table-cell table:style-name="ce7" office:value-type="string">
            <text:p>LECHO DE LORENZ, HASTA PIE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11">
            <text:p>121911</text:p>
          </table:table-cell>
          <table:table-cell table:style-name="ce7" office:value-type="string">
            <text:p>VENDAJE DE CINGULO PARA COSTILLA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12">
            <text:p>121912</text:p>
          </table:table-cell>
          <table:table-cell table:style-name="ce7" office:value-type="string">
            <text:p>VENDAJE EN OCHO, ENYESADO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13">
            <text:p>121913</text:p>
          </table:table-cell>
          <table:table-cell table:style-name="ce7" office:value-type="string">
            <text:p>VENDAJE DE ROBERT JONES (ACROMIO CLAVICULAR)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14">
            <text:p>121914</text:p>
          </table:table-cell>
          <table:table-cell table:style-name="ce7" office:value-type="string">
            <text:p>VELPEAU DE YESO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15">
            <text:p>121915</text:p>
          </table:table-cell>
          <table:table-cell table:style-name="ce7" office:value-type="string">
            <text:p>VENDAJE DE VELPEAU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16">
            <text:p>121916</text:p>
          </table:table-cell>
          <table:table-cell table:style-name="ce7" office:value-type="string">
            <text:p>YESO TORACO-BRAQUIAL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17">
            <text:p>121917</text:p>
          </table:table-cell>
          <table:table-cell table:style-name="ce7" office:value-type="string">
            <text:p>YESO BRAQUIPALMAR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18">
            <text:p>121918</text:p>
          </table:table-cell>
          <table:table-cell table:style-name="ce7" office:value-type="string">
            <text:p>YESO COLGANT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19">
            <text:p>121919</text:p>
          </table:table-cell>
          <table:table-cell table:style-name="ce7" office:value-type="string">
            <text:p>YESO ANTEBRAQUIPALMAR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20">
            <text:p>121920</text:p>
          </table:table-cell>
          <table:table-cell table:style-name="ce7" office:value-type="string">
            <text:p>MANO DE YESO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21">
            <text:p>121921</text:p>
          </table:table-cell>
          <table:table-cell table:style-name="ce7" office:value-type="string">
            <text:p>VALVA LARGA DE MIEMBRO SUPERIOR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22">
            <text:p>121922</text:p>
          </table:table-cell>
          <table:table-cell table:style-name="ce7" office:value-type="string">
            <text:p>VALVA CORTA DE MIEMBRO SUPERIOR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23">
            <text:p>121923</text:p>
          </table:table-cell>
          <table:table-cell table:style-name="ce7" office:value-type="string">
            <text:p>YESO PELVIPEDICO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24">
            <text:p>121924</text:p>
          </table:table-cell>
          <table:table-cell table:style-name="ce7" office:value-type="string">
            <text:p>DUCROQUET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25">
            <text:p>121925</text:p>
          </table:table-cell>
          <table:table-cell table:style-name="ce7" office:value-type="string">
            <text:p>CALZA DE YESO (YESO CRUROPEDICO)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26">
            <text:p>121926</text:p>
          </table:table-cell>
          <table:table-cell table:style-name="ce7" office:value-type="string">
            <text:p>BOTA LARGA DE YESO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27">
            <text:p>121927</text:p>
          </table:table-cell>
          <table:table-cell table:style-name="ce7" office:value-type="string">
            <text:p>BOTA CORTA DE YESO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28">
            <text:p>121928</text:p>
          </table:table-cell>
          <table:table-cell table:style-name="ce7" office:value-type="string">
            <text:p>BOTIN DE YESO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29">
            <text:p>121929</text:p>
          </table:table-cell>
          <table:table-cell table:style-name="ce7" office:value-type="string">
            <text:p>VALVA LARGA DE MIEMBRO INFERIOR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30">
            <text:p>121930</text:p>
          </table:table-cell>
          <table:table-cell table:style-name="ce7" office:value-type="string">
            <text:p>VALVA CORTA DE MIEMBRO INFERIOR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31">
            <text:p>121931</text:p>
          </table:table-cell>
          <table:table-cell table:style-name="ce7" office:value-type="string">
            <text:p>PASTA DE UNNA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32">
            <text:p>121932</text:p>
          </table:table-cell>
          <table:table-cell table:style-name="ce7" office:value-type="string">
            <text:p>TRACCION CONTINUA CUTANEA, TRACCION DE PARTES BLANDAS CON <text:s/>FRONDAS, VENDAJES, ADHESIVOS, ETC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33">
            <text:p>121933</text:p>
          </table:table-cell>
          <table:table-cell table:style-name="ce7" office:value-type="string">
            <text:p>TRACCION CONTINUA TIPO COTREL (CEFALO-PELVICO)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34">
            <text:p>121934</text:p>
          </table:table-cell>
          <table:table-cell table:style-name="ce7" office:value-type="string">
            <text:p>TRACCION CONTINUA ESQUELETICA CEFALICA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35">
            <text:p>121935</text:p>
          </table:table-cell>
          <table:table-cell table:style-name="ce7" office:value-type="string">
            <text:p>TRACCION CONTINUA ESQUELETICA CEFALOPELVICA O <text:s/>CEFALOFEMORAL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21936">
            <text:p>121936</text:p>
          </table:table-cell>
          <table:table-cell table:style-name="ce7" office:value-type="string">
            <text:p>TRACCION CONTINUA ESQUELETICA DE MIEMBRO SUPERIOR O <text:s/>INFERIOR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3" office:value-type="float" office:value="127045">
            <text:p>127045</text:p>
          </table:table-cell>
          <table:table-cell table:style-name="ce8" office:value-type="string">
            <text:p>BLOQUEO RADICULAR SELECTIVO DE COLUMNA</text:p>
          </table:table-cell>
          <table:table-cell table:style-name="ce3" office:value-type="float" office:value="2">
            <text:p>2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30101">
            <text:p>130101</text:p>
          </table:table-cell>
          <table:table-cell table:style-name="ce7" office:value-type="string">
            <text:p>ESCISION DE QUISTE DERMOIDEO SACROCOXIGEO <text:s text:c="38"/>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5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30102">
            <text:p>130102</text:p>
          </table:table-cell>
          <table:table-cell table:style-name="ce7" office:value-type="string">
            <text:p>ESCISION AMPLIA DE LESION DE PIEL COMPRENDIENDO ESTRUCTURAS VECINAS POR TUMOR MALIGNO (INCLUYE REPARACION PLASTICA),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5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30103">
            <text:p>130103</text:p>
          </table:table-cell>
          <table:table-cell table:style-name="ce7" office:value-type="string">
            <text:p>ESCISION RADICAL DE ANGIOMA CAVERNOSO MAYOR DE 5 CM, DE DIAMETRO (INCLUYE REPARACION PLASTICA),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5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30104">
            <text:p>130104</text:p>
          </table:table-cell>
          <table:table-cell table:style-name="ce7" office:value-type="string">
            <text:p>ESCISION LOCAL DE LESION DE PIEL O GLANDULA DE PIEL CICATRIZAL, INFLAMATORIA O TUMORAL BENIGNA (QUISTE SEBASEO, ANTRAX, NEVUS, ETC,),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5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30105">
            <text:p>130105</text:p>
          </table:table-cell>
          <table:table-cell table:style-name="ce7" office:value-type="string">
            <text:p>INCISION Y DRENAJE DE ABSCESO SUPERFICIAL, HIDROSADENITIS, QUISTE SEBASEO INFECTADO, FORUNCULO, PANADIZO, HEMATOMA, ANTRAX, ETC, EXTRACCION DE CUERPO EXTRAÑO SUPERFICIAL,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5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30106">
            <text:p>130106</text:p>
          </table:table-cell>
          <table:table-cell table:style-name="ce7" office:value-type="string">
            <text:p>DESTRUCCION DE LESION DE PIEL (VERRUGA, QUERATOSIS SENIL, FIBROMA, NEVUS, ETC,) POR ELECTROCOAGULACION O APLICACION DE SUSTANCIAS QUIMICAS (HASTA 5 ELEMENTOS), TRATAMIENTO COMPLETO,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5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30107">
            <text:p>130107</text:p>
          </table:table-cell>
          <table:table-cell table:style-name="ce7" office:value-type="string">
            <text:p>DESTRUCCION DE LESION DE PIEL (VERRUGA, QUERATOSIS SENIL, FIBROMA, NEVUS, ETC,) POR ELECTROCOAGULACION O APLICACION DE SUSTANCIAS QUIMICAS (MAS DE 5 ELEMTOS), TRATAMIENTO COMPLETO,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5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30108">
            <text:p>130108</text:p>
          </table:table-cell>
          <table:table-cell table:style-name="ce7" office:value-type="string">
            <text:p>BIOPSIA DE PIEL Y/O TEJIDO CELULAR SUBCUTANEO Y/O MUSCULAR,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5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30109">
            <text:p>130109</text:p>
          </table:table-cell>
          <table:table-cell table:style-name="ce7" office:value-type="string">
            <text:p>ESCISION DE UÑA LECHO O REPLIEGUE UNGUEAL,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5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30110">
            <text:p>130110</text:p>
          </table:table-cell>
          <table:table-cell table:style-name="ce7" office:value-type="string">
            <text:p>SUTURA DE HERIDA,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5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30112">
            <text:p>130112</text:p>
          </table:table-cell>
          <table:table-cell table:style-name="ce7" office:value-type="string">
            <text:p>ESCISION DE TUMOR DE TEJIDO CELULAR SUBCUTANEO (LIPOMA ),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5" office:value-type="string">
            <text:p>MEDIAN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30113">
            <text:p>130113</text:p>
          </table:table-cell>
          <table:table-cell table:style-name="ce7" office:value-type="string">
            <text:p>ESCISION DE LIPOMA GIGANTE (CON RECONOCIMIENTO PREVIO DE LA OBRA SOCIAL),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5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30114">
            <text:p>130114</text:p>
          </table:table-cell>
          <table:table-cell table:style-name="ce7" office:value-type="string">
            <text:p>INCISION Y DRENAJE DE ABSCESO PROFUNDO SUBAPONEUROTICO, EXTRACCION DE CUERPO EXTRAÑO PROFUNDO,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5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30115">
            <text:p>130115</text:p>
          </table:table-cell>
          <table:table-cell table:style-name="ce7" office:value-type="string">
            <text:p>IMPLANTACION DE "PELLETS" EN TEJIDO SUBCUTANEO,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5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30201">
            <text:p>130201</text:p>
          </table:table-cell>
          <table:table-cell table:style-name="ce7" office:value-type="string">
            <text:p>INJERTO LIBRE DE GRASA, DERMIGRASA O PIEL TOTAL,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5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30202">
            <text:p>130202</text:p>
          </table:table-cell>
          <table:table-cell table:style-name="ce7" office:value-type="string">
            <text:p>PREPARACION DE COLGAJO TUBULADO, EN UNO O DOS TIEMPOS,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30204">
            <text:p>130204</text:p>
          </table:table-cell>
          <table:table-cell table:style-name="ce7" office:value-type="string">
            <text:p>CIERRE PLASTICO DE HERIDA POR COLGAJO,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30205">
            <text:p>130205</text:p>
          </table:table-cell>
          <table:table-cell table:style-name="ce7" office:value-type="string">
            <text:p>TRANSPORTE DE TUBO POR TIEMPO OPERATORIO,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30206">
            <text:p>130206</text:p>
          </table:table-cell>
          <table:table-cell table:style-name="ce7" office:value-type="string">
            <text:p>OPERACION RELAJANTE EN Z (ZETAPLASTIA),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30207">
            <text:p>130207</text:p>
          </table:table-cell>
          <table:table-cell table:style-name="ce7" office:value-type="string">
            <text:p>TOMO Y COLOCACION DE INJERTO DE PIEL DERMATOMO,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30208">
            <text:p>130208</text:p>
          </table:table-cell>
          <table:table-cell table:style-name="ce7" office:value-type="string">
            <text:p>DERMABRASION (EN CASO DEBIDAMENTE AUTORIZADO POR LA OBRA SOCIAL) POR TRATAMIENTO ZONAL,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30209">
            <text:p>130209</text:p>
          </table:table-cell>
          <table:table-cell table:style-name="ce7" office:value-type="string">
            <text:p>INJERTO PINCH (POR SESION OPERATORIA),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30210">
            <text:p>130210</text:p>
          </table:table-cell>
          <table:table-cell table:style-name="ce7" office:value-type="string">
            <text:p>DIFERIDO DEL COLGAJO, SEPARACION DEL PEDICULO,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30211">
            <text:p>130211</text:p>
          </table:table-cell>
          <table:table-cell table:style-name="ce7" office:value-type="string">
            <text:p>PREPARACION DE COLGAJO Y CIERRE PLASTICO POR ROTACION EN UN TIEMPO (CROSS-LEG) INCLUYE YESO,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30212">
            <text:p>130212</text:p>
          </table:table-cell>
          <table:table-cell table:style-name="ce7" office:value-type="string">
            <text:p>COLGAJOS MIOCUTANEOS CON ANASTOMOSIS VASCULAR</text:p>
          </table:table-cell>
          <table:table-cell table:style-name="ce2" office:value-type="float" office:value="2">
            <text:p>2</text:p>
          </table:table-cell>
          <table:table-cell table:style-name="ce2"/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30301">
            <text:p>130301</text:p>
          </table:table-cell>
          <table:table-cell table:style-name="ce7" office:value-type="string">
            <text:p>ATENCION DEL PACIENTE CON QUEMADURAS DE 2º Y 3º GRADO, HASTA EL 5% DE SUPERFICIE CORPORAL (TOME O NO ZONAS FUNCIONALES),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30302">
            <text:p>130302</text:p>
          </table:table-cell>
          <table:table-cell table:style-name="ce7" office:value-type="string">
            <text:p>ATENCION DEL PACIENTE CON QUEMADURAS DE 2º Y 3º GRADO, DE MAS DE 5% Y POR CADA 10% O FRACCION DE SUPERFICIE CORPORAL,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30303">
            <text:p>130303</text:p>
          </table:table-cell>
          <table:table-cell table:style-name="ce7" office:value-type="string">
            <text:p>ATENCION DEL PACIENTE CON QUEMADURAS DE 2º Y 3º GRADO QUE COMPROMETEN ZONAS FUNCIONALES, ARTICULACIONES, CARA, GENITALES, DE MAS DEL 5% Y POR CADA 10% O FRACCION DE SUPERFICIE CORPORAL,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5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30304">
            <text:p>130304</text:p>
          </table:table-cell>
          <table:table-cell table:style-name="ce7" office:value-type="string">
            <text:p>ESCISION DE ESCARAS POSTQUEMADURAS Y/O CURACION DEL PACIENTE QUEMADO EN QUIROFANO CON ANESTESIA GENERAL (POR SESION Y POR CADA 10% DE SUPERFICIE CORPORAL),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40101">
            <text:p>140101</text:p>
          </table:table-cell>
          <table:table-cell table:style-name="ce7" office:value-type="string">
            <text:p>TESTIFICACION TOTAL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140102">
            <text:p>140102</text:p>
          </table:table-cell>
          <table:table-cell table:style-name="ce7" office:value-type="string">
            <text:p>TESTIFICACION PARCIAL. <text:s text:c="28"/>HASTA 4 SESIONES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140103">
            <text:p>140103</text:p>
          </table:table-cell>
          <table:table-cell table:style-name="ce7" office:value-type="string">
            <text:p>TESTIFICACION POR DROGAS, POR VISIT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140104">
            <text:p>140104</text:p>
          </table:table-cell>
          <table:table-cell table:style-name="ce7" office:value-type="string">
            <text:p>TRATAMIENTO DESENSIBILIZANTE. INCLUYE PROVISION DE ALERGENO Y LAS CONSULTAS QUE FUEREN NECESARIAS. POR MES DE TRATAMIENT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150101">
            <text:p>150101</text:p>
          </table:table-cell>
          <table:table-cell table:style-name="ce7" office:value-type="string">
            <text:p>BIOPSIA POR INCISION O POR PUNCION. GANGLIO, LESION DE PIEL, TROZO DE OVARIO, CILINDRO DE HIGADO, ETC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50102">
            <text:p>150102</text:p>
          </table:table-cell>
          <table:table-cell table:style-name="ce7" office:value-type="string">
            <text:p>ESTUDIO MACRO Y MICROSCOPICO DE PIEZA OPERATORIA SIMPLE. VESICULA SIMPLE. VESICULA BILIAR, OVARIO, PLACENTA, ESTOMAGO, ETC. <text:s text:c="26"/>(LOS CORTES QUE FUERAN NECESARIOS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50103">
            <text:p>150103</text:p>
          </table:table-cell>
          <table:table-cell table:style-name="ce7" office:value-type="string">
            <text:p>ESTUDIO MACRO Y MICROSCOPICO DE PIEZA DE RESECCION ONCOLOGICA AMPLIADA. ORGANO Y SUS GANGLIOS REGIONALES. (LOS CORTES QUE FUERAN NECESARIOS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50104">
            <text:p>150104</text:p>
          </table:table-cell>
          <table:table-cell table:style-name="ce7" office:value-type="string">
            <text:p>BIOPSIA POR CONGELACION Y ESTUDIO DIFERIDO DEL CORTE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50105">
            <text:p>150105</text:p>
          </table:table-cell>
          <table:table-cell table:style-name="ce7" office:value-type="string">
            <text:p>ESTUDIO BIOPSICO SERIADO Y SEMISERIADO, MINIMO 15. CON AUTORIZACION PREVIA DE LA OBRA SOCIAL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50106">
            <text:p>150106</text:p>
          </table:table-cell>
          <table:table-cell table:style-name="ce7" office:value-type="string">
            <text:p>CITOLOGIA EXFOLIATIVA ONCOLOGIC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50107">
            <text:p>150107</text:p>
          </table:table-cell>
          <table:table-cell table:style-name="ce7" office:value-type="string">
            <text:p>CITOLOGIA EXFOLIATIVA HORMONAL. CADA 4 EXTENDIDO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50108">
            <text:p>150108</text:p>
          </table:table-cell>
          <table:table-cell table:style-name="ce7" office:value-type="string">
            <text:p>NECROPSIA DE NEONATO O LACTANTE. <text:s text:c="18"/>CON AUTORIZACION PREVIA DE LA OBRA SOCIAL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50109">
            <text:p>150109</text:p>
          </table:table-cell>
          <table:table-cell table:style-name="ce7" office:value-type="string">
            <text:p>NECROPSIA DEL JOVEN Y DEL ADULTO. <text:s text:c="17"/>CON AUTORIZACION PREVIA DE LA OBRA SOCIAL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50110">
            <text:p>150110</text:p>
          </table:table-cell>
          <table:table-cell table:style-name="ce7" office:value-type="string">
            <text:p>CITOLOGIA EXFOLIATIVA ONCOLOGICA BRONQUIAL. <text:s text:c="7"/>POR 3 MUESTRA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50111">
            <text:p>150111</text:p>
          </table:table-cell>
          <table:table-cell table:style-name="ce7" office:value-type="string">
            <text:p>CITOLOGIA EXFOLIATIVA ONCOLOGICA DE LIQUIDOS. LAVADOS, TRASUDADOS, EXUDADOS, ORINAS, ETC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3" office:value-type="float" office:value="155001">
            <text:p>155001</text:p>
          </table:table-cell>
          <table:table-cell table:style-name="ce8" office:value-type="string">
            <text:p>ESTUDIO DE INMUNOFLUORESCENCIA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3" office:value-type="float" office:value="155005">
            <text:p>155005</text:p>
          </table:table-cell>
          <table:table-cell table:style-name="ce8" office:value-type="string">
            <text:p>MICROSCOPIA ELECTRONICA</text:p>
          </table:table-cell>
          <table:table-cell table:style-name="ce3" office:value-type="float" office:value="2">
            <text:p>2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3" office:value-type="float" office:value="155029">
            <text:p>155029</text:p>
          </table:table-cell>
          <table:table-cell table:style-name="ce8" office:value-type="string">
            <text:p>ESTUDIO CITO BRUSH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3" office:value-type="float" office:value="155033">
            <text:p>155033</text:p>
          </table:table-cell>
          <table:table-cell table:style-name="ce8" office:value-type="string">
            <text:p>ANTICUERPOS PARA LINFOMAS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3" office:value-type="float" office:value="155037">
            <text:p>155037</text:p>
          </table:table-cell>
          <table:table-cell table:style-name="ce8" office:value-type="string">
            <text:p>PUNCION ASPIRATIVA CON AGUJA GRUESA (PAAG)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3" office:value-type="float" office:value="155038">
            <text:p>155038</text:p>
          </table:table-cell>
          <table:table-cell table:style-name="ce8" office:value-type="string">
            <text:p>PUNCION ASPIRATIVA CON AGUJA FINA (PAAF) </text:p>
          </table:table-cell>
          <table:table-cell table:style-name="ce3" office:value-type="float" office:value="1">
            <text:p>1</text:p>
          </table:table-cell>
          <table:table-cell table:style-name="ce3" office:value-type="string">
            <text:p>N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3" office:value-type="float" office:value="155039">
            <text:p>155039</text:p>
          </table:table-cell>
          <table:table-cell table:style-name="ce8" office:value-type="string">
            <text:p>ESTUDIO ANATOMOPATOLOGICO DIFERIDO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3" office:value-type="float" office:value="155040">
            <text:p>155040</text:p>
          </table:table-cell>
          <table:table-cell table:style-name="ce8" office:value-type="string">
            <text:p>TECNICA DE PCR (C/U)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3" office:value-type="float" office:value="155042">
            <text:p>155042</text:p>
          </table:table-cell>
          <table:table-cell table:style-name="ce8" office:value-type="string">
            <text:p>ESTUDIO INMUNOHISTOQUIMICO CINETICA CELULAR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3" office:value-type="float" office:value="155044">
            <text:p>155044</text:p>
          </table:table-cell>
          <table:table-cell table:style-name="ce8" office:value-type="string">
            <text:p>DETERMINACION DE FACTOR PRONOSTICO EN TUMORRES SOLIDOS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3" office:value-type="float" office:value="155047">
            <text:p>155047</text:p>
          </table:table-cell>
          <table:table-cell table:style-name="ce8" office:value-type="string">
            <text:p>HELICOBACTER PYLORI POR INMUNOMARCACION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3" office:value-type="float" office:value="155048">
            <text:p>155048</text:p>
          </table:table-cell>
          <table:table-cell table:style-name="ce8" office:value-type="string">
            <text:p>HELICOBACTER PYLORI POR CITOQUIMICA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3" office:value-type="float" office:value="155049">
            <text:p>155049</text:p>
          </table:table-cell>
          <table:table-cell table:style-name="ce8" office:value-type="string">
            <text:p>TECNICAS HISTOQUIMICAS/COLORACIONES ESPECIALES NO INMUNOLOGICAS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3" office:value-type="float" office:value="155058">
            <text:p>155058</text:p>
          </table:table-cell>
          <table:table-cell table:style-name="ce8" office:value-type="string">
            <text:p>INMUNOHISTOQUIMICA HASTA 3 ANTICUERPOS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3" office:value-type="float" office:value="155059">
            <text:p>155059</text:p>
          </table:table-cell>
          <table:table-cell table:style-name="ce8" office:value-type="string">
            <text:p>PUNCION ASPIRATIVA DE ORGANOS SUP. EXTRACCION DE MAT. REALIZADO POR ANATOMO PATOLOGO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3" office:value-type="float" office:value="155061">
            <text:p>155061</text:p>
          </table:table-cell>
          <table:table-cell table:style-name="ce8" office:value-type="string">
            <text:p>EXUDADO VAGINAL X CITOLOGO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3" office:value-type="float" office:value="155067">
            <text:p>155067</text:p>
          </table:table-cell>
          <table:table-cell table:style-name="ce8" office:value-type="string">
            <text:p>HELICOBACTER PYLORI (BIOPSIA)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3" office:value-type="float" office:value="155068">
            <text:p>155068</text:p>
          </table:table-cell>
          <table:table-cell table:style-name="ce8" office:value-type="string">
            <text:p>KI 67 (INMUNOHISTOQUIMICA)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3" office:value-type="float" office:value="155080">
            <text:p>155080</text:p>
          </table:table-cell>
          <table:table-cell table:style-name="ce8" office:value-type="string">
            <text:p>TECNICA DE INMUNOHISTOQUIMICA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60101">
            <text:p>160101</text:p>
          </table:table-cell>
          <table:table-cell table:style-name="ce7" office:value-type="string">
            <text:p>ANESTESIA MINIMA PARA PROCEDIMIENTOS DIAGNOSTICOS O TERAPEUTICOS. (INCLUYE ANESTESIA GENERAL Y REGIONAL EXCLUYE ANESTESIA LOCAL).</text:p>
          </table:table-cell>
          <table:table-cell table:style-name="ce12" office:value-type="float" office:value="2">
            <text:p>2</text:p>
          </table:table-cell>
          <table:table-cell table:style-name="ce1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60102">
            <text:p>160102</text:p>
          </table:table-cell>
          <table:table-cell table:style-name="ce7" office:value-type="string">
            <text:p>ANALGESIA REGIONAL CONTINUA. <text:s text:c="22"/>CADA 24 HORAS.</text:p>
          </table:table-cell>
          <table:table-cell table:style-name="ce12" office:value-type="float" office:value="2">
            <text:p>2</text:p>
          </table:table-cell>
          <table:table-cell table:style-name="ce1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60103">
            <text:p>160103</text:p>
          </table:table-cell>
          <table:table-cell table:style-name="ce7" office:value-type="string">
            <text:p>ANALGESIA REGIONAL POR BLOQUEO SUBARACNOIDEO CON FENOL O SIMILAR.</text:p>
          </table:table-cell>
          <table:table-cell table:style-name="ce12" office:value-type="float" office:value="2">
            <text:p>2</text:p>
          </table:table-cell>
          <table:table-cell table:style-name="ce1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60104">
            <text:p>160104</text:p>
          </table:table-cell>
          <table:table-cell table:style-name="ce7" office:value-type="string">
            <text:p>HIPOTERMIA CONTROLADA Y/O NEUROLEPTOANALGESIA. <text:s text:c="4"/>POR CADA 24 HORAS.</text:p>
          </table:table-cell>
          <table:table-cell table:style-name="ce12" office:value-type="float" office:value="2">
            <text:p>2</text:p>
          </table:table-cell>
          <table:table-cell table:style-name="ce1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60105">
            <text:p>160105</text:p>
          </table:table-cell>
          <table:table-cell table:style-name="ce7" office:value-type="string">
            <text:p>INTUBACION ENDOTRAQUEAL (FUERA DEL ACTO OPERATORIO).</text:p>
          </table:table-cell>
          <table:table-cell table:style-name="ce12" office:value-type="float" office:value="2">
            <text:p>2</text:p>
          </table:table-cell>
          <table:table-cell table:style-name="ce1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61001">
            <text:p>161001</text:p>
          </table:table-cell>
          <table:table-cell table:style-name="ce7" office:value-type="string">
            <text:p>MAYOR B - MB</text:p>
          </table:table-cell>
          <table:table-cell table:style-name="ce12" office:value-type="float" office:value="2">
            <text:p>2</text:p>
          </table:table-cell>
          <table:table-cell table:style-name="ce12" office:value-type="string">
            <text:p>N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61002">
            <text:p>161002</text:p>
          </table:table-cell>
          <table:table-cell table:style-name="ce7" office:value-type="string">
            <text:p>MAYOR D - MD</text:p>
          </table:table-cell>
          <table:table-cell table:style-name="ce12" office:value-type="float" office:value="2">
            <text:p>2</text:p>
          </table:table-cell>
          <table:table-cell table:style-name="ce12" office:value-type="string">
            <text:p>N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61003">
            <text:p>161003</text:p>
          </table:table-cell>
          <table:table-cell table:style-name="ce7" office:value-type="string">
            <text:p>MAYOR E - ME</text:p>
          </table:table-cell>
          <table:table-cell table:style-name="ce12" office:value-type="float" office:value="2">
            <text:p>2</text:p>
          </table:table-cell>
          <table:table-cell table:style-name="ce12" office:value-type="string">
            <text:p>N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61004">
            <text:p>161004</text:p>
          </table:table-cell>
          <table:table-cell table:style-name="ce7" office:value-type="string">
            <text:p>MAYOR F - MF</text:p>
          </table:table-cell>
          <table:table-cell table:style-name="ce12" office:value-type="float" office:value="2">
            <text:p>2</text:p>
          </table:table-cell>
          <table:table-cell table:style-name="ce12" office:value-type="string">
            <text:p>N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61005">
            <text:p>161005</text:p>
          </table:table-cell>
          <table:table-cell table:style-name="ce7" office:value-type="string">
            <text:p>MAYOR I - MI</text:p>
          </table:table-cell>
          <table:table-cell table:style-name="ce12" office:value-type="float" office:value="2">
            <text:p>2</text:p>
          </table:table-cell>
          <table:table-cell table:style-name="ce12" office:value-type="string">
            <text:p>N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70101">
            <text:p>170101</text:p>
          </table:table-cell>
          <table:table-cell table:style-name="ce7" office:value-type="string">
            <text:p>ELECTROCARDIOGRAMA EN CONSULTORIO (CON O SIN PRUEBA DE ESFUERZO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170102">
            <text:p>170102</text:p>
          </table:table-cell>
          <table:table-cell table:style-name="ce7" office:value-type="string">
            <text:p>ELECTROCARDIOGRAMA A DOMICILI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170103">
            <text:p>170103</text:p>
          </table:table-cell>
          <table:table-cell table:style-name="ce7" office:value-type="string">
            <text:p>ELECTROGRAMA DEL HAZ DE HIS. <text:s text:c="22"/>INCLUYE EL CATETERISM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70104">
            <text:p>170104</text:p>
          </table:table-cell>
          <table:table-cell table:style-name="ce7" office:value-type="string">
            <text:p>ELECTROCARDIOGRAMA DE HOLTER (POR 24 HORAS) <text:s text:c="7"/>UN CANAL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170105">
            <text:p>170105</text:p>
          </table:table-cell>
          <table:table-cell table:style-name="ce7" office:value-type="string">
            <text:p>SOBREESTIMULACION CARDIACA (CON ELECTROCARDIOGRAMA INTRACAVITARIO, PARA DIAGNOSTICO Y TRATAMIENTO). INCLUYE EL CATETERISM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70106">
            <text:p>170106</text:p>
          </table:table-cell>
          <table:table-cell table:style-name="ce7" office:value-type="string">
            <text:p>ELECTROCARDIOGRAMA CON DERIVACION INTRAESOFAGIC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170107">
            <text:p>170107</text:p>
          </table:table-cell>
          <table:table-cell table:style-name="ce7" office:value-type="string">
            <text:p>VECTOCARDIOGRAMA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170108">
            <text:p>170108</text:p>
          </table:table-cell>
          <table:table-cell table:style-name="ce7" office:value-type="string">
            <text:p>FONOMECANOCARDIOGRAMA, CON UNA DERIVACION ELECTROCARDIOGRAFICA DE REPARO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170109">
            <text:p>170109</text:p>
          </table:table-cell>
          <table:table-cell table:style-name="ce7" office:value-type="string">
            <text:p>MONITORAJE OPERATORIO (INCLUYE EL CONTROL OSCILOSCOPICO, MARCAPASO EXTERNO, DESFIBRILADOR, RESPIRACION CON PRESION POSITIVA)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70110">
            <text:p>170110</text:p>
          </table:table-cell>
          <table:table-cell table:style-name="ce7" office:value-type="string">
            <text:p>CARDIOVERSION EN PACIENTE NO INTERNADO EN SALA DE TERAPIA INTENSIV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70111">
            <text:p>170111</text:p>
          </table:table-cell>
          <table:table-cell table:style-name="ce7" office:value-type="string">
            <text:p>ERGOMETRIA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170112">
            <text:p>170112</text:p>
          </table:table-cell>
          <table:table-cell table:style-name="ce7" office:value-type="string">
            <text:p>CURVAS DE DILUCION CON COLORANTES E HIDROGENO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170113">
            <text:p>170113</text:p>
          </table:table-cell>
          <table:table-cell table:style-name="ce7" office:value-type="string">
            <text:p>OSCILOMETRIA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170114">
            <text:p>170114</text:p>
          </table:table-cell>
          <table:table-cell table:style-name="ce7" office:value-type="string">
            <text:p>PLETISMOGRAFIA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170115">
            <text:p>170115</text:p>
          </table:table-cell>
          <table:table-cell table:style-name="ce7" office:value-type="string">
            <text:p>FLUXOMETRIA POR EFECTO DOPPER CON REGISTRO GRAFICO. <text:s text:c="49"/>INCLUYE E.C.G. DE REFERENCIA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170116">
            <text:p>170116</text:p>
          </table:table-cell>
          <table:table-cell table:style-name="ce7" office:value-type="string">
            <text:p>TERMODILUCION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170117">
            <text:p>170117</text:p>
          </table:table-cell>
          <table:table-cell table:style-name="ce7" office:value-type="string">
            <text:p>REHABILITACION DEL CARDIOPATA. ARANCEL GLOBAL POR UN MES. <text:s text:c="43"/>(DE OCHO A DOCE SESIONES)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170118">
            <text:p>170118</text:p>
          </table:table-cell>
          <table:table-cell table:style-name="ce7" office:value-type="string">
            <text:p>ELECTROCARDIOGRAMA DE HOLTER POR 24 HORAS DOS CANALES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75002">
            <text:p>175002</text:p>
          </table:table-cell>
          <table:table-cell table:style-name="ce8" office:value-type="string">
            <text:p>CONTROL DE MARCAPASOS</text:p>
          </table:table-cell>
          <table:table-cell table:style-name="ce3" office:value-type="float" office:value="1">
            <text:p>1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75003">
            <text:p>175003</text:p>
          </table:table-cell>
          <table:table-cell table:style-name="ce8" office:value-type="string">
            <text:p>HOLTER CON VARIABILIDAD </text:p>
          </table:table-cell>
          <table:table-cell table:style-name="ce3" office:value-type="float" office:value="1">
            <text:p>1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3" office:value-type="float" office:value="175005">
            <text:p>175005</text:p>
          </table:table-cell>
          <table:table-cell table:style-name="ce8" office:value-type="string">
            <text:p>ERGOMETRIA COMPUTARIZADA DE 12 DERIVACIONES</text:p>
          </table:table-cell>
          <table:table-cell table:style-name="ce3" office:value-type="float" office:value="1">
            <text:p>1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75009">
            <text:p>175009</text:p>
          </table:table-cell>
          <table:table-cell table:style-name="ce8" office:value-type="string">
            <text:p>PRESUROMETRIA - <text:s/>MONITOREO AMBULATORIO DE TENSION ARTERIAL - MAPA </text:p>
          </table:table-cell>
          <table:table-cell table:style-name="ce3" office:value-type="float" office:value="1">
            <text:p>1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3" office:value-type="float" office:value="175010">
            <text:p>175010</text:p>
          </table:table-cell>
          <table:table-cell table:style-name="ce8" office:value-type="string">
            <text:p>HOLTER DE 3 CANALES O MAS</text:p>
          </table:table-cell>
          <table:table-cell table:style-name="ce3" office:value-type="float" office:value="1">
            <text:p>1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180101">
            <text:p>180101</text:p>
          </table:table-cell>
          <table:table-cell table:style-name="ce7" office:value-type="string">
            <text:p>ECOCARDIOGRAMA: INCLUYE ELECTROCARDIOGRAMA SINCRONICO DE REFERENCIA CON O SIN OTROS PARAMETROS. (MODO A Y M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180102">
            <text:p>180102</text:p>
          </table:table-cell>
          <table:table-cell table:style-name="ce7" office:value-type="string">
            <text:p>ECOCARDIOGRAMA COMPLETO, CON REGISTRO CONTINUO O VIDEO-TAPE (MODO A Y M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0103">
            <text:p>180103</text:p>
          </table:table-cell>
          <table:table-cell table:style-name="ce8" office:value-type="string">
            <text:p>ECOCARDIOGRAMA COMPLETO, CON ECOSCOPIA (MODO B).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S</text:p>
          </table:table-cell>
          <table:table-cell table:style-name="ce16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0104">
            <text:p>180104</text:p>
          </table:table-cell>
          <table:table-cell table:style-name="ce8" office:value-type="string">
            <text:p>ECOGRAFIA TOCOGINECOLOGICA.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S</text:p>
          </table:table-cell>
          <table:table-cell table:style-name="ce16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0106">
            <text:p>180106</text:p>
          </table:table-cell>
          <table:table-cell table:style-name="ce8" office:value-type="string">
            <text:p>ECOGRAFIA MAMARIA UNI O BILATERAL.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S</text:p>
          </table:table-cell>
          <table:table-cell table:style-name="ce16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0107">
            <text:p>180107</text:p>
          </table:table-cell>
          <table:table-cell table:style-name="ce8" office:value-type="string">
            <text:p>ECOGRAFIA CEREBRAL (CON MODO B Y A).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S</text:p>
          </table:table-cell>
          <table:table-cell table:style-name="ce16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0109">
            <text:p>180109</text:p>
          </table:table-cell>
          <table:table-cell table:style-name="ce8" office:value-type="string">
            <text:p>ECOGRAFIA OFTALMOLOGICA UNI O BILATERAL.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S</text:p>
          </table:table-cell>
          <table:table-cell table:style-name="ce16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0110">
            <text:p>180110</text:p>
          </table:table-cell>
          <table:table-cell table:style-name="ce8" office:value-type="string">
            <text:p>ECOGRAFIA TIROIDEA.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S</text:p>
          </table:table-cell>
          <table:table-cell table:style-name="ce16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0111">
            <text:p>180111</text:p>
          </table:table-cell>
          <table:table-cell table:style-name="ce8" office:value-type="string">
            <text:p>ECOGRAFIA DE TESTICULOS.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S</text:p>
          </table:table-cell>
          <table:table-cell table:style-name="ce16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0112">
            <text:p>180112</text:p>
          </table:table-cell>
          <table:table-cell table:style-name="ce8" office:value-type="string">
            <text:p>ECOGRAFIA COMPLETA DE ABDOMEN.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S</text:p>
          </table:table-cell>
          <table:table-cell table:style-name="ce16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0113">
            <text:p>180113</text:p>
          </table:table-cell>
          <table:table-cell table:style-name="ce8" office:value-type="string">
            <text:p>ECOGRAFIA HEPATICA, BILIAR, ESPLENICA O TORACICA.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S</text:p>
          </table:table-cell>
          <table:table-cell table:style-name="ce16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0114">
            <text:p>180114</text:p>
          </table:table-cell>
          <table:table-cell table:style-name="ce8" office:value-type="string">
            <text:p>ECOGRAFIA DE VEJIGA O PROSTATA.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S</text:p>
          </table:table-cell>
          <table:table-cell table:style-name="ce16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0116">
            <text:p>180116</text:p>
          </table:table-cell>
          <table:table-cell table:style-name="ce8" office:value-type="string">
            <text:p>ECOGRAFIA RENAL BILATERAL.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S</text:p>
          </table:table-cell>
          <table:table-cell table:style-name="ce16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180117">
            <text:p>180117</text:p>
          </table:table-cell>
          <table:table-cell table:style-name="ce7" office:value-type="string">
            <text:p>ECOGRAFIA DE AORTA ABDOMINAL DINAMICA Y ESTATICA. <text:s/>(MODO M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180118">
            <text:p>180118</text:p>
          </table:table-cell>
          <table:table-cell table:style-name="ce7" office:value-type="string">
            <text:p>ECOGRAFIA PANCREATICA O SUPRARRENAL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4" office:value-type="float" office:value="180121">
            <text:p>180121</text:p>
          </table:table-cell>
          <table:table-cell table:style-name="ce9" office:value-type="string">
            <text:p>ECOGRAFIA PARA LA AMNIOCENTESI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3" office:value-type="float" office:value="180302">
            <text:p>180302</text:p>
          </table:table-cell>
          <table:table-cell table:style-name="ce8" office:value-type="string">
            <text:p>ECOCARDIOGRAMA DE STRESS FISICO Y/O FARMACOLOGICO (C/IMAGEN DIGITALIZADA) <text:s text:c="6"/></text:p>
          </table:table-cell>
          <table:table-cell table:style-name="ce3" office:value-type="float" office:value="2">
            <text:p>2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3" office:value-type="float" office:value="185001">
            <text:p>185001</text:p>
          </table:table-cell>
          <table:table-cell table:style-name="ce8" office:value-type="string">
            <text:p>PUNCION DE TIROIDES BAJO ECO</text:p>
          </table:table-cell>
          <table:table-cell table:style-name="ce3" office:value-type="float" office:value="2">
            <text:p>2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3" office:value-type="float" office:value="185002">
            <text:p>185002</text:p>
          </table:table-cell>
          <table:table-cell table:style-name="ce8" office:value-type="string">
            <text:p>PUNCION DE PROSTATA BAJO ECO</text:p>
          </table:table-cell>
          <table:table-cell table:style-name="ce3" office:value-type="float" office:value="2">
            <text:p>2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3" office:value-type="float" office:value="185006">
            <text:p>185006</text:p>
          </table:table-cell>
          <table:table-cell table:style-name="ce8" office:value-type="string">
            <text:p>ECOGRAFIA DE CADERA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5011">
            <text:p>185011</text:p>
          </table:table-cell>
          <table:table-cell table:style-name="ce8" office:value-type="string">
            <text:p>ECODOPPLER COLOR CARDIACO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5013">
            <text:p>185013</text:p>
          </table:table-cell>
          <table:table-cell table:style-name="ce8" office:value-type="string">
            <text:p>ECODOPPLER COLOR DE VASOS DE CUELLO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5017">
            <text:p>185017</text:p>
          </table:table-cell>
          <table:table-cell table:style-name="ce8" office:value-type="string">
            <text:p>ECODOPPLER COLOR FETAL</text:p>
          </table:table-cell>
          <table:table-cell table:style-name="ce3" office:value-type="float" office:value="1">
            <text:p>1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5019">
            <text:p>185019</text:p>
          </table:table-cell>
          <table:table-cell table:style-name="ce8" office:value-type="string">
            <text:p>ECODOPPLER COLOR TESTICULAR 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5023">
            <text:p>185023</text:p>
          </table:table-cell>
          <table:table-cell table:style-name="ce8" office:value-type="string">
            <text:p>ECODOPPLER COLOR PEDIATRICO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5027">
            <text:p>185027</text:p>
          </table:table-cell>
          <table:table-cell table:style-name="ce8" office:value-type="string">
            <text:p>ECODOPPLER CARDIACO FETAL</text:p>
          </table:table-cell>
          <table:table-cell table:style-name="ce3" office:value-type="float" office:value="1">
            <text:p>1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5028">
            <text:p>185028</text:p>
          </table:table-cell>
          <table:table-cell table:style-name="ce8" office:value-type="string">
            <text:p>ECODOPPLER TRANSESOFAGICO</text:p>
          </table:table-cell>
          <table:table-cell table:style-name="ce3" office:value-type="float" office:value="2">
            <text:p>2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3" office:value-type="float" office:value="185035">
            <text:p>185035</text:p>
          </table:table-cell>
          <table:table-cell table:style-name="ce8" office:value-type="string">
            <text:p>ECOGRAFIA TRANSRECTAL PROSTATICA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5040">
            <text:p>185040</text:p>
          </table:table-cell>
          <table:table-cell table:style-name="ce8" office:value-type="string">
            <text:p>ECOGRAFIA OBSTETRICA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5043">
            <text:p>185043</text:p>
          </table:table-cell>
          <table:table-cell table:style-name="ce8" office:value-type="string">
            <text:p>ECOGRAFIA MUSCULAR O DE PARTES BLANDAS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5049">
            <text:p>185049</text:p>
          </table:table-cell>
          <table:table-cell table:style-name="ce8" office:value-type="string">
            <text:p>ECOGRAFIA OBSTETRICA MORFOLOGICA - <text:s/>SCAN FETAL</text:p>
          </table:table-cell>
          <table:table-cell table:style-name="ce3" office:value-type="float" office:value="1">
            <text:p>1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3" office:value-type="float" office:value="185050">
            <text:p>185050</text:p>
          </table:table-cell>
          <table:table-cell table:style-name="ce8" office:value-type="string">
            <text:p>SCAN FETAL</text:p>
          </table:table-cell>
          <table:table-cell table:style-name="ce3" office:value-type="float" office:value="1">
            <text:p>1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5051">
            <text:p>185051</text:p>
          </table:table-cell>
          <table:table-cell table:style-name="ce8" office:value-type="string">
            <text:p>ECO STRESS (INCLUYE PRUEBA DE ESFUERZO)</text:p>
          </table:table-cell>
          <table:table-cell table:style-name="ce3" office:value-type="float" office:value="2">
            <text:p>2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3" office:value-type="float" office:value="185052">
            <text:p>185052</text:p>
          </table:table-cell>
          <table:table-cell table:style-name="ce8" office:value-type="string">
            <text:p>PUNCION BIOPSIA HEPATICA BAJO CONTROL ECOGRAFICO</text:p>
          </table:table-cell>
          <table:table-cell table:style-name="ce3" office:value-type="float" office:value="2">
            <text:p>2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3" office:value-type="float" office:value="185071">
            <text:p>185071</text:p>
          </table:table-cell>
          <table:table-cell table:style-name="ce8" office:value-type="string">
            <text:p>ECODOPPLER COLOR ARTERIAL DE MIEMBROS SUPERIORES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5073">
            <text:p>185073</text:p>
          </table:table-cell>
          <table:table-cell table:style-name="ce8" office:value-type="string">
            <text:p>ECODOPPLER OBSTETRICO COLOR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5074">
            <text:p>185074</text:p>
          </table:table-cell>
          <table:table-cell table:style-name="ce8" office:value-type="string">
            <text:p>ECODOPPLER COLOR VENOSO DE MIEMBROS INFERIORES 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5075">
            <text:p>185075</text:p>
          </table:table-cell>
          <table:table-cell table:style-name="ce8" office:value-type="string">
            <text:p>ECOGRAFIA TRANSVAGINAL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5091">
            <text:p>185091</text:p>
          </table:table-cell>
          <table:table-cell table:style-name="ce8" office:value-type="string">
            <text:p>ECODOPPLER COLOR RENAL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5092">
            <text:p>185092</text:p>
          </table:table-cell>
          <table:table-cell table:style-name="ce8" office:value-type="string">
            <text:p>ECODOPPLER COLOR DE TIROIDES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5097">
            <text:p>185097</text:p>
          </table:table-cell>
          <table:table-cell table:style-name="ce8" office:value-type="string">
            <text:p>ECODOPPLER COLOR VENOSO DE MIEMBROS SUPERIORES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5101">
            <text:p>185101</text:p>
          </table:table-cell>
          <table:table-cell table:style-name="ce8" office:value-type="string">
            <text:p>ECO STRESS CON DIPIRIDAMOL</text:p>
          </table:table-cell>
          <table:table-cell table:style-name="ce3" office:value-type="float" office:value="2">
            <text:p>2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3" office:value-type="float" office:value="185102">
            <text:p>185102</text:p>
          </table:table-cell>
          <table:table-cell table:style-name="ce8" office:value-type="string">
            <text:p>ECO STRESS CON DOBUTAMINA</text:p>
          </table:table-cell>
          <table:table-cell table:style-name="ce3" office:value-type="float" office:value="2">
            <text:p>2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3" office:value-type="float" office:value="185116">
            <text:p>185116</text:p>
          </table:table-cell>
          <table:table-cell table:style-name="ce8" office:value-type="string">
            <text:p>ECOGRAFIA GINECOLOGICA CON PUNCION DIRIGIDA </text:p>
          </table:table-cell>
          <table:table-cell table:style-name="ce3" office:value-type="float" office:value="2">
            <text:p>2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3" office:value-type="float" office:value="185121">
            <text:p>185121</text:p>
          </table:table-cell>
          <table:table-cell table:style-name="ce8" office:value-type="string">
            <text:p>ECOGRAFIA OBSTETRICA C/TEST TRANSLUCENCIA NUCAL PLUS</text:p>
          </table:table-cell>
          <table:table-cell table:style-name="ce3" office:value-type="float" office:value="2">
            <text:p>2</text:p>
          </table:table-cell>
          <table:table-cell table:style-name="ce3"/>
          <table:table-cell table:style-name="ce17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185123">
            <text:p>185123</text:p>
          </table:table-cell>
          <table:table-cell table:style-name="ce8" office:value-type="string">
            <text:p>PUNCION BIOPSIA BAJO CONTROL ECOGRAFICO MAMARIA Y PARTES BLANDAS</text:p>
          </table:table-cell>
          <table:table-cell table:style-name="ce3" office:value-type="float" office:value="2">
            <text:p>2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190101">
            <text:p>190101</text:p>
          </table:table-cell>
          <table:table-cell table:style-name="ce7" office:value-type="string">
            <text:p>METABOLISMO BASAL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8" office:value-type="string">
            <text:p>CONSULTA ESPECIALISTA</text:p>
          </table:table-cell>
          <table:table-cell table:number-columns-repeated="1019"/>
        </table:table-row>
        <table:table-row table:style-name="ro2">
          <table:table-cell table:style-name="ce2" office:value-type="float" office:value="190102">
            <text:p>190102</text:p>
          </table:table-cell>
          <table:table-cell table:style-name="ce7" office:value-type="string">
            <text:p>REGIMEN INDIVIDUAL CON PREPARACION DE MENU DIETETIC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8" office:value-type="string">
            <text:p>CONSULTA ESPECIALISTA</text:p>
          </table:table-cell>
          <table:table-cell table:number-columns-repeated="1019"/>
        </table:table-row>
        <table:table-row table:style-name="ro2">
          <table:table-cell table:style-name="ce2" office:value-type="float" office:value="200101">
            <text:p>200101</text:p>
          </table:table-cell>
          <table:table-cell table:style-name="ce7" office:value-type="string">
            <text:p>TEST DE BERNSTEIN - PRUEBA DE PERFUSION ESOFAGIC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00102">
            <text:p>200102</text:p>
          </table:table-cell>
          <table:table-cell table:style-name="ce7" office:value-type="string">
            <text:p>SONDEO GASTRICO FRACCIONADO PARA TEST SECRETORIO. PRUEBA DE HISTAMINA, HISTALOG, PENTAGASTRINA, TEST DE KAY. INCLUYE DETERMINACION DE ACIDEZ BASAL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00103">
            <text:p>200103</text:p>
          </table:table-cell>
          <table:table-cell table:style-name="ce7" office:value-type="string">
            <text:p>SONDEO GASTRICO EN AYUNAS PARA DETERMINACION DE QUIMISMO. (INCLUYE TITULACION)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00104">
            <text:p>200104</text:p>
          </table:table-cell>
          <table:table-cell table:style-name="ce7" office:value-type="string">
            <text:p>SONDEO CON ELECTRODO INTRAGASTRICO PARA DETERMINACION DE PH. (RADIOTELEMETRIA)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00105">
            <text:p>200105</text:p>
          </table:table-cell>
          <table:table-cell table:style-name="ce7" office:value-type="string">
            <text:p>SONDEO GASTRICO PARA TEST SECRETORIO CON INSULINA (TEST DE HOLLANDER), CON EXTRACCION DE MUESTRAS DE SANGRE PARA GLUCEMIA AL COMIENZO DE LA PRUEBA, A LOS 30 Y 45 MINUTOS. (INCLUYE TITULACION)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00106">
            <text:p>200106</text:p>
          </table:table-cell>
          <table:table-cell table:style-name="ce7" office:value-type="string">
            <text:p>SONDEO DUODENAL DIAGNOSTICO CON CONTROL RADIOSCOPICO DE SONDA CON O SIN PRUEBA DE MELTZER-LYON, CON O SIN EXTRACCION DE MUESTRAS PARA CITOLOGIA EXFOLIATIVA. (INCLUYE ESTUDIO DE SEDIMENTO BILIAR)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00107">
            <text:p>200107</text:p>
          </table:table-cell>
          <table:table-cell table:style-name="ce7" office:value-type="string">
            <text:p>SONDAJE DUODENAL CON SONDA DE DOBLE LUZ, CON CONTROL RADIOSCOPICO, PARA PRUEBA FUNCIONAL PANCREATICA CON ESTIMULACION CON SECRETINA. (INCLUYE DOSAJE DE BICARBONATO Y/O ENZIMAS)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00108">
            <text:p>200108</text:p>
          </table:table-cell>
          <table:table-cell table:style-name="ce7" office:value-type="string">
            <text:p>CLEARENCE DE BROMOSULFATELEINA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00109">
            <text:p>200109</text:p>
          </table:table-cell>
          <table:table-cell table:style-name="ce7" office:value-type="string">
            <text:p>TEST DE RETENCION DE BSF A LOS 45 MINUTOS MAS PRUEBA DE CAROLI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00110">
            <text:p>200110</text:p>
          </table:table-cell>
          <table:table-cell table:style-name="ce7" office:value-type="string">
            <text:p>TEST DE RETENCION DE BROMOSULFTALEINA A LOS 45 MINUTOS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00111">
            <text:p>200111</text:p>
          </table:table-cell>
          <table:table-cell table:style-name="ce7" office:value-type="string">
            <text:p>MOTILIDAD ESOFAGICA (MANOMETRIA). OBTENCION DE REGISTRO GRAFICO SIMULTANEO DE DEGLUCION, RESPIRACION Y PERISTALTISMO ESOFAGIC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00112">
            <text:p>200112</text:p>
          </table:table-cell>
          <table:table-cell table:style-name="ce7" office:value-type="string">
            <text:p>DETERMINACION DEL REFLUJO GASTROESOFAGICO POR MEDIOS DE MICROELECTRODOS, PHCHIMETROS O CAPSULA DE HEIDELBERG, CON REGISTRO GRAFIC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00113">
            <text:p>200113</text:p>
          </table:table-cell>
          <table:table-cell table:style-name="ce7" office:value-type="string">
            <text:p>LAVADO GASTRICO O ESOFAGICO (EN PACIENTE NO INTERNADO EN TERAPIA INTENSIVA)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00114">
            <text:p>200114</text:p>
          </table:table-cell>
          <table:table-cell table:style-name="ce7" office:value-type="string">
            <text:p>EXTRACCION DE MATERIAL DE ESOFAGO O ESTOMAGO PARA CITOLOGIA EXFOLIATIVA (COMO UNICA PRACTICA)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00115">
            <text:p>200115</text:p>
          </table:table-cell>
          <table:table-cell table:style-name="ce7" office:value-type="string">
            <text:p>COLOCACION DE SONDA BALON DE SENGSTAKEN, BLAKEMORE, LINTON O SIMILARES EN HEMORRAGIAS DIGESTIVAS POR VARICES ESOFAGICAS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00116">
            <text:p>200116</text:p>
          </table:table-cell>
          <table:table-cell table:style-name="ce7" office:value-type="string">
            <text:p>BIOPSIA PERORAL ESOFAGICA O GASTRICA POR ASPIRACION CON CONTROL RADIOSCOPICO DEL INSTRUMENT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00117">
            <text:p>200117</text:p>
          </table:table-cell>
          <table:table-cell table:style-name="ce7" office:value-type="string">
            <text:p>BIOPSIA PERORAL DEL INTESTINO DELGADO POR ASPIRACION CON CONTROL RADIOSCOPICO CON EXTRACCION UNICA CROSBY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00118">
            <text:p>200118</text:p>
          </table:table-cell>
          <table:table-cell table:style-name="ce7" office:value-type="string">
            <text:p>BIOPSIA PERORAL DEL INTESTINO DELGADO POR ASPIRACION CON CONTROL RADIOSCOPICO. EXTRACCION MULTIPLE POR SUCCION HIDRAULIC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00119">
            <text:p>200119</text:p>
          </table:table-cell>
          <table:table-cell table:style-name="ce7" office:value-type="string">
            <text:p>ESOFAGOSCOPIA CON INSTRUMENTAL RIGID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00120">
            <text:p>200120</text:p>
          </table:table-cell>
          <table:table-cell table:style-name="ce7" office:value-type="string">
            <text:p>ESOFAGOFIBROSCOPI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00121">
            <text:p>200121</text:p>
          </table:table-cell>
          <table:table-cell table:style-name="ce7" office:value-type="string">
            <text:p>GASTROSCOPIA CON INSTRUMENTAL RIGID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00122">
            <text:p>200122</text:p>
          </table:table-cell>
          <table:table-cell table:style-name="ce7" office:value-type="string">
            <text:p>ESOFAGOGASTRODUODENOFIBROSCOPI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00123">
            <text:p>200123</text:p>
          </table:table-cell>
          <table:table-cell table:style-name="ce7" office:value-type="string">
            <text:p>CANULACION ENDOSCOPICA DE PAPILA DE VATER CON COLANGIO Y/O PANCREATOGRAFIA RETROGRAD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00124">
            <text:p>200124</text:p>
          </table:table-cell>
          <table:table-cell table:style-name="ce7" office:value-type="string">
            <text:p>COLONOFIBROSCOPI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00125">
            <text:p>200125</text:p>
          </table:table-cell>
          <table:table-cell table:style-name="ce7" office:value-type="string">
            <text:p>RECTOSIGMOIDOSCOPIA CON INSTRUMENTAL RIGID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00126">
            <text:p>200126</text:p>
          </table:table-cell>
          <table:table-cell table:style-name="ce7" office:value-type="string">
            <text:p>RECTOSIGMOIDOFIBROSCOPI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00127">
            <text:p>200127</text:p>
          </table:table-cell>
          <table:table-cell table:style-name="ce7" office:value-type="string">
            <text:p>ANOSCOPI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00128">
            <text:p>200128</text:p>
          </table:table-cell>
          <table:table-cell table:style-name="ce7" office:value-type="string">
            <text:p>DILATACION ESOFAGICA CON CONTROL ENDOSCOPICO (POR SESION, INCLUYE LA ENDOSCOPIA)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00129">
            <text:p>200129</text:p>
          </table:table-cell>
          <table:table-cell table:style-name="ce7" office:value-type="string">
            <text:p>DILATACION ESOFAGICA CON SONDA DE MERCURIO SIN ENDOSCOPIA (POR SESION)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00130">
            <text:p>200130</text:p>
          </table:table-cell>
          <table:table-cell table:style-name="ce7" office:value-type="string">
            <text:p>REDUCCION NO QUIRURGICA DE LA INVAGINACION INSTESTINAL (ENEMA BARITADA, INSUFLACION CONTROLADA)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00131">
            <text:p>200131</text:p>
          </table:table-cell>
          <table:table-cell table:style-name="ce7" office:value-type="string">
            <text:p>REDUCCION MANUAL DE RECTO. DILATACION DIGITAL O INSTRUMENTAL DE RECTO O AN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00132">
            <text:p>200132</text:p>
          </table:table-cell>
          <table:table-cell table:style-name="ce7" office:value-type="string">
            <text:p>GASTROFIBROSCOPI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3" office:value-type="float" office:value="200134">
            <text:p>200134</text:p>
          </table:table-cell>
          <table:table-cell table:style-name="ce8" office:value-type="string">
            <text:p>POLIPECTOMIA ENDOSCOPICA GASTRICA.</text:p>
          </table:table-cell>
          <table:table-cell table:style-name="ce3" office:value-type="float" office:value="2">
            <text:p>2</text:p>
          </table:table-cell>
          <table:table-cell table:style-name="ce3" office:value-type="string">
            <text:p>S</text:p>
          </table:table-cell>
          <table:table-cell table:style-name="ce16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3" office:value-type="float" office:value="200135">
            <text:p>200135</text:p>
          </table:table-cell>
          <table:table-cell table:style-name="ce8" office:value-type="string">
            <text:p>POLIPECTOMIA ENDOSCOPICA COLONICA.</text:p>
          </table:table-cell>
          <table:table-cell table:style-name="ce3" office:value-type="float" office:value="2">
            <text:p>2</text:p>
          </table:table-cell>
          <table:table-cell table:style-name="ce3" office:value-type="string">
            <text:p>S</text:p>
          </table:table-cell>
          <table:table-cell table:style-name="ce16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00136">
            <text:p>200136</text:p>
          </table:table-cell>
          <table:table-cell table:style-name="ce7" office:value-type="string">
            <text:p>HASTA TRES FOTOGRAFIAS REALIZADAS DURANTE EL ACTO ENDOSCOPICO, SE RECARGAR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3" office:value-type="float" office:value="205045">
            <text:p>205045</text:p>
          </table:table-cell>
          <table:table-cell table:style-name="ce8" office:value-type="string">
            <text:p>VIDEOENDOSCOPIA ALTA DIAGNOSTICA</text:p>
          </table:table-cell>
          <table:table-cell table:style-name="ce3" office:value-type="float" office:value="2">
            <text:p>2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3" office:value-type="float" office:value="205046">
            <text:p>205046</text:p>
          </table:table-cell>
          <table:table-cell table:style-name="ce8" office:value-type="string">
            <text:p>VIDEOENDOSCOPIA BAJA DIAGNOSTICA</text:p>
          </table:table-cell>
          <table:table-cell table:style-name="ce3" office:value-type="float" office:value="2">
            <text:p>2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10101">
            <text:p>210101</text:p>
          </table:table-cell>
          <table:table-cell table:style-name="ce7" office:value-type="string">
            <text:p>ESTUDIO GENETICO (COMPRENDE CONSULTAS, ASESORAMIENTO, DERTOGLIFOS)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10102">
            <text:p>210102</text:p>
          </table:table-cell>
          <table:table-cell table:style-name="ce7" office:value-type="string">
            <text:p>DERMATOGLIFOS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10103">
            <text:p>210103</text:p>
          </table:table-cell>
          <table:table-cell table:style-name="ce7" office:value-type="string">
            <text:p>CROMATINA SEXUAL (EN MUCOSAS O EN SANGRE)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10104">
            <text:p>210104</text:p>
          </table:table-cell>
          <table:table-cell table:style-name="ce7" office:value-type="string">
            <text:p>ANALISIS CROMOSOMICO DE CARIOTIPO SIMPLE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10105">
            <text:p>210105</text:p>
          </table:table-cell>
          <table:table-cell table:style-name="ce7" office:value-type="string">
            <text:p>ANALISIS CROMOSOMICO DE CARIOTIPO CON BANDAS G - T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10106">
            <text:p>210106</text:p>
          </table:table-cell>
          <table:table-cell table:style-name="ce7" office:value-type="string">
            <text:p>ANALISIS CROMOSOMICO DE CARIOTIPO CON BANDAS Q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10107">
            <text:p>210107</text:p>
          </table:table-cell>
          <table:table-cell table:style-name="ce7" office:value-type="string">
            <text:p>ANALISIS CROMOSOMICO DE CARIOTIPO CON BANDAS G-T Y Q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20101">
            <text:p>220101</text:p>
          </table:table-cell>
          <table:table-cell table:style-name="ce7" office:value-type="string">
            <text:p>COLPOSCOPIA-TRAQUELOSCOPIA-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20102">
            <text:p>220102</text:p>
          </table:table-cell>
          <table:table-cell table:style-name="ce7" office:value-type="string">
            <text:p>COLPOCITOLOGIA, OBTENCION DEL MATERIAL POR SESION (EFECTUADO POR OTRO PROFESIONAL QUE NO SEA EL CITOLOGO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20103">
            <text:p>220103</text:p>
          </table:table-cell>
          <table:table-cell table:style-name="ce7" office:value-type="string">
            <text:p>TEST DE SIMS-HUNER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20104">
            <text:p>220104</text:p>
          </table:table-cell>
          <table:table-cell table:style-name="ce7" office:value-type="string">
            <text:p>ESTUDIO DEL MOCO CERVICAL. <text:s text:c="24"/>CON MICROSCOPI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20105">
            <text:p>220105</text:p>
          </table:table-cell>
          <table:table-cell table:style-name="ce7" office:value-type="string">
            <text:p>PERSUFLACION CON REGISTRO QUIMOGRAFIC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20106">
            <text:p>220106</text:p>
          </table:table-cell>
          <table:table-cell table:style-name="ce7" office:value-type="string">
            <text:p>PERSUFLACION, HIDROTUBACION. <text:s text:c="22"/>POR CADA SESION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220107">
            <text:p>220107</text:p>
          </table:table-cell>
          <table:table-cell table:style-name="ce8" office:value-type="string">
            <text:p>INSTILACION DE SUSTANCIA RADIOPACA PARA HISTEROSALPINGOGRAFIA, GINECOGRAFIA, ETC.</text:p>
          </table:table-cell>
          <table:table-cell table:style-name="ce3" office:value-type="float" office:value="2">
            <text:p>2</text:p>
          </table:table-cell>
          <table:table-cell table:style-name="ce3" office:value-type="string">
            <text:p>S</text:p>
          </table:table-cell>
          <table:table-cell table:style-name="ce16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20201">
            <text:p>220201</text:p>
          </table:table-cell>
          <table:table-cell table:style-name="ce7" office:value-type="string">
            <text:p>AMNIOSCOPI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20202">
            <text:p>220202</text:p>
          </table:table-cell>
          <table:table-cell table:style-name="ce7" office:value-type="string">
            <text:p>MONITOREO FETAL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20203">
            <text:p>220203</text:p>
          </table:table-cell>
          <table:table-cell table:style-name="ce7" office:value-type="string">
            <text:p>METODO PSICOPROFILACTICO DEL PARTO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20204">
            <text:p>220204</text:p>
          </table:table-cell>
          <table:table-cell table:style-name="ce7" office:value-type="string">
            <text:p>CONTROL OBSTETRICO DEL TRABAJO DE PARTO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3" office:value-type="float" office:value="225009">
            <text:p>225009</text:p>
          </table:table-cell>
          <table:table-cell table:style-name="ce8" office:value-type="string">
            <text:p>EXTRACCION DE MUESTRA DE PAP</text:p>
          </table:table-cell>
          <table:table-cell table:style-name="ce3" office:value-type="float" office:value="1">
            <text:p>1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01">
            <text:p>230101</text:p>
          </table:table-cell>
          <table:table-cell table:style-name="ce7" office:value-type="string">
            <text:p>ADHESIVIDAD PLAQUETARIA IN VIVO O IN VITR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02">
            <text:p>230102</text:p>
          </table:table-cell>
          <table:table-cell table:style-name="ce7" office:value-type="string">
            <text:p>AGREGACION PLAQUETARIA. <text:s text:c="27"/>MINIMO TRES SUSTANCIAS INDUCTORA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03">
            <text:p>230103</text:p>
          </table:table-cell>
          <table:table-cell table:style-name="ce7" office:value-type="string">
            <text:p>ADENOGRAM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04">
            <text:p>230104</text:p>
          </table:table-cell>
          <table:table-cell table:style-name="ce7" office:value-type="string">
            <text:p>INVESTIGACION DE AGLUTININAS. <text:s text:c="21"/>EN MEDIO SALINO, EN MEDIO ALBUMINOSO Y PRUEBA DE COOMBS INDIRECTA. PRUEBA DE COMPATIBILIDAD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05">
            <text:p>230105</text:p>
          </table:table-cell>
          <table:table-cell table:style-name="ce7" office:value-type="string">
            <text:p>AGLUTININAS DEL SISTEMA ABO. <text:s text:c="22"/>EN MEDIO SALINO, EN MEDIO ALBUMINOSO Y CUANTITATIV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06">
            <text:p>230106</text:p>
          </table:table-cell>
          <table:table-cell table:style-name="ce7" office:value-type="string">
            <text:p>ANTICOAGULANTE CIRCULANTE. DETERMINACION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07">
            <text:p>230107</text:p>
          </table:table-cell>
          <table:table-cell table:style-name="ce7" office:value-type="string">
            <text:p>ANTICUERPO. ELUCION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08">
            <text:p>230108</text:p>
          </table:table-cell>
          <table:table-cell table:style-name="ce7" office:value-type="string">
            <text:p>ANTICUERPOS INMUNES (LANDSTEINER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09">
            <text:p>230109</text:p>
          </table:table-cell>
          <table:table-cell table:style-name="ce7" office:value-type="string">
            <text:p>ANTICUERPOS INMUNES (WITEBESKY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10">
            <text:p>230110</text:p>
          </table:table-cell>
          <table:table-cell table:style-name="ce7" office:value-type="string">
            <text:p>ANTIGLOBULINA HUMANA CON SUERO ANTINOGRAMA. PRUEBA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11">
            <text:p>230111</text:p>
          </table:table-cell>
          <table:table-cell table:style-name="ce7" office:value-type="string">
            <text:p>ANTITROMBINA. TITULACION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12">
            <text:p>230112</text:p>
          </table:table-cell>
          <table:table-cell table:style-name="ce7" office:value-type="string">
            <text:p>AUTOHEMOLISIS. PRUEBA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13">
            <text:p>230113</text:p>
          </table:table-cell>
          <table:table-cell table:style-name="ce7" office:value-type="string">
            <text:p>BENCE JONES. PROTEINA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14">
            <text:p>230114</text:p>
          </table:table-cell>
          <table:table-cell table:style-name="ce7" office:value-type="string">
            <text:p>BILIRRUBINEMIA TOTAL (DIRECTA, INDIRECTA 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15">
            <text:p>230115</text:p>
          </table:table-cell>
          <table:table-cell table:style-name="ce7" office:value-type="string">
            <text:p>CELULAS FALCIFORMES O DREPANOCITICAS O SICKLE CELLS (ANAEROBIOSIS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16">
            <text:p>230116</text:p>
          </table:table-cell>
          <table:table-cell table:style-name="ce7" office:value-type="string">
            <text:p>CELULAS L E (MEDULA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17">
            <text:p>230117</text:p>
          </table:table-cell>
          <table:table-cell table:style-name="ce7" office:value-type="string">
            <text:p>CELULAS L E (SANGRE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18">
            <text:p>230118</text:p>
          </table:table-cell>
          <table:table-cell table:style-name="ce7" office:value-type="string">
            <text:p>COAGULACION Y SANGRIA. TIEMPO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19">
            <text:p>230119</text:p>
          </table:table-cell>
          <table:table-cell table:style-name="ce7" office:value-type="string">
            <text:p>COAGULO. RETRACCION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20">
            <text:p>230120</text:p>
          </table:table-cell>
          <table:table-cell table:style-name="ce7" office:value-type="string">
            <text:p>COOMBS DIRECTA. PRUEBA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21">
            <text:p>230121</text:p>
          </table:table-cell>
          <table:table-cell table:style-name="ce7" office:value-type="string">
            <text:p>COOMBS INDIRECTA. PRUEBA DE, CUALITATIVA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22">
            <text:p>230122</text:p>
          </table:table-cell>
          <table:table-cell table:style-name="ce7" office:value-type="string">
            <text:p>COOMBS INDIRECTA. PRUEBA DE, CUANTITATIVA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23">
            <text:p>230123</text:p>
          </table:table-cell>
          <table:table-cell table:style-name="ce7" office:value-type="string">
            <text:p>CRIOAGLUTININA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24">
            <text:p>230124</text:p>
          </table:table-cell>
          <table:table-cell table:style-name="ce7" office:value-type="string">
            <text:p>CRIOGLOBULINA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25">
            <text:p>230125</text:p>
          </table:table-cell>
          <table:table-cell table:style-name="ce7" office:value-type="string">
            <text:p>CROMATINA SEXUAL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26">
            <text:p>230126</text:p>
          </table:table-cell>
          <table:table-cell table:style-name="ce7" office:value-type="string">
            <text:p>DACIE. PRUEBA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27">
            <text:p>230127</text:p>
          </table:table-cell>
          <table:table-cell table:style-name="ce7" office:value-type="string">
            <text:p>DAVIDSHON DIFERENCIADA. PRUEBA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28">
            <text:p>230128</text:p>
          </table:table-cell>
          <table:table-cell table:style-name="ce7" office:value-type="string">
            <text:p>DONATH-LANDSTEINNER CUANTITATIVA. PRUEBA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29">
            <text:p>230129</text:p>
          </table:table-cell>
          <table:table-cell table:style-name="ce7" office:value-type="string">
            <text:p>ELECTROFORESIS SIN PAPEL (HEMOGLOBINA O SUERO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30">
            <text:p>230130</text:p>
          </table:table-cell>
          <table:table-cell table:style-name="ce7" office:value-type="string">
            <text:p>ELECTROFORESIS POLIACRILAMIDA, CUALITATIV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31">
            <text:p>230131</text:p>
          </table:table-cell>
          <table:table-cell table:style-name="ce7" office:value-type="string">
            <text:p>ELECTROFORESIS POLIACRILAMIDA, CUANTITATIV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32">
            <text:p>230132</text:p>
          </table:table-cell>
          <table:table-cell table:style-name="ce7" office:value-type="string">
            <text:p>EOSINOFILOS. RECUENTO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33">
            <text:p>230133</text:p>
          </table:table-cell>
          <table:table-cell table:style-name="ce7" office:value-type="string">
            <text:p>ERITROSEDIMENTACION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34">
            <text:p>230134</text:p>
          </table:table-cell>
          <table:table-cell table:style-name="ce7" office:value-type="string">
            <text:p>ESPECTROFOTOMETRIA DEL LIQUIDO AMNIOTIC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35">
            <text:p>230135</text:p>
          </table:table-cell>
          <table:table-cell table:style-name="ce7" office:value-type="string">
            <text:p>ESPLENOGRAM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36">
            <text:p>230136</text:p>
          </table:table-cell>
          <table:table-cell table:style-name="ce7" office:value-type="string">
            <text:p>ESTADO SECRETOR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37">
            <text:p>230137</text:p>
          </table:table-cell>
          <table:table-cell table:style-name="ce7" office:value-type="string">
            <text:p>ETANOL. PRUEBA DE GELIFICACION CON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38">
            <text:p>230138</text:p>
          </table:table-cell>
          <table:table-cell table:style-name="ce7" office:value-type="string">
            <text:p>EXTON ROSSE. PRUEBA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39">
            <text:p>230139</text:p>
          </table:table-cell>
          <table:table-cell table:style-name="ce7" office:value-type="string">
            <text:p>FACTOR DE COAGULACION II (PROTOMBINA DUCKERT) EN PLASMA O EN SUER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40">
            <text:p>230140</text:p>
          </table:table-cell>
          <table:table-cell table:style-name="ce7" office:value-type="string">
            <text:p>FACTOR DE COAGULACION V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41">
            <text:p>230141</text:p>
          </table:table-cell>
          <table:table-cell table:style-name="ce7" office:value-type="string">
            <text:p>FACTOR DE COAGULACION VII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42">
            <text:p>230142</text:p>
          </table:table-cell>
          <table:table-cell table:style-name="ce7" office:value-type="string">
            <text:p>FACTORES DE COAGULACION COMPLEJO VII-X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43">
            <text:p>230143</text:p>
          </table:table-cell>
          <table:table-cell table:style-name="ce7" office:value-type="string">
            <text:p>FACTOR DE COAGULACION VIII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44">
            <text:p>230144</text:p>
          </table:table-cell>
          <table:table-cell table:style-name="ce7" office:value-type="string">
            <text:p>FACTOR DE COAGULACION IX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45">
            <text:p>230145</text:p>
          </table:table-cell>
          <table:table-cell table:style-name="ce7" office:value-type="string">
            <text:p>FACTOR DE COAGULACION X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46">
            <text:p>230146</text:p>
          </table:table-cell>
          <table:table-cell table:style-name="ce7" office:value-type="string">
            <text:p>FACTOR DE COAGULACION XL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47">
            <text:p>230147</text:p>
          </table:table-cell>
          <table:table-cell table:style-name="ce7" office:value-type="string">
            <text:p>FACTOR DE COAGULACION XLL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48">
            <text:p>230148</text:p>
          </table:table-cell>
          <table:table-cell table:style-name="ce7" office:value-type="string">
            <text:p>FACTOR DE COAGULACION XLLL CUALITATIV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49">
            <text:p>230149</text:p>
          </table:table-cell>
          <table:table-cell table:style-name="ce7" office:value-type="string">
            <text:p>FACTOR DE COAGULACION XLLL SEMICUALITATIV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50">
            <text:p>230150</text:p>
          </table:table-cell>
          <table:table-cell table:style-name="ce7" office:value-type="string">
            <text:p>FERREMIA. SIDEREMI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51">
            <text:p>230151</text:p>
          </table:table-cell>
          <table:table-cell table:style-name="ce7" office:value-type="string">
            <text:p>FIBRINOGENO (SANGRE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52">
            <text:p>230152</text:p>
          </table:table-cell>
          <table:table-cell table:style-name="ce7" office:value-type="string">
            <text:p>FIBRONILISINA (LISIS DE EUGOBULINAS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53">
            <text:p>230153</text:p>
          </table:table-cell>
          <table:table-cell table:style-name="ce7" office:value-type="string">
            <text:p>FOLICO ACIDO (MICROBIOLOGICO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54">
            <text:p>230154</text:p>
          </table:table-cell>
          <table:table-cell table:style-name="ce7" office:value-type="string">
            <text:p>FORMULA LEUCOCITARI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55">
            <text:p>230155</text:p>
          </table:table-cell>
          <table:table-cell table:style-name="ce7" office:value-type="string">
            <text:p>FOSFATASA ALCALINA LEUCOCITARIA (CITOQUIMICA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56">
            <text:p>230156</text:p>
          </table:table-cell>
          <table:table-cell table:style-name="ce7" office:value-type="string">
            <text:p>GLOBULINA GAMMA. (SUERO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57">
            <text:p>230157</text:p>
          </table:table-cell>
          <table:table-cell table:style-name="ce7" office:value-type="string">
            <text:p>GLOBULINA GAMMA (LATEX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58">
            <text:p>230158</text:p>
          </table:table-cell>
          <table:table-cell table:style-name="ce7" office:value-type="string">
            <text:p>GLOBULOS BLANCOS. RECUENTO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59">
            <text:p>230159</text:p>
          </table:table-cell>
          <table:table-cell table:style-name="ce7" office:value-type="string">
            <text:p>GLOBULOS ROJOS. RECUENTO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60">
            <text:p>230160</text:p>
          </table:table-cell>
          <table:table-cell table:style-name="ce7" office:value-type="string">
            <text:p>GLUCOGENO (CITOQUIMICO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61">
            <text:p>230161</text:p>
          </table:table-cell>
          <table:table-cell table:style-name="ce7" office:value-type="string">
            <text:p>GLUCOGENO PREVIA DIGESTION (CITOQUIMICO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62">
            <text:p>230162</text:p>
          </table:table-cell>
          <table:table-cell table:style-name="ce7" office:value-type="string">
            <text:p>GOTA GRUES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63">
            <text:p>230163</text:p>
          </table:table-cell>
          <table:table-cell table:style-name="ce7" office:value-type="string">
            <text:p>GRUPO SANGUINEO AB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64">
            <text:p>230164</text:p>
          </table:table-cell>
          <table:table-cell table:style-name="ce7" office:value-type="string">
            <text:p>HAN. PRUEBA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65">
            <text:p>230165</text:p>
          </table:table-cell>
          <table:table-cell table:style-name="ce7" office:value-type="string">
            <text:p>HEINZ. CUERPOS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66">
            <text:p>230166</text:p>
          </table:table-cell>
          <table:table-cell table:style-name="ce7" office:value-type="string">
            <text:p>HEMATIES. RESISTENCIA GLOBULAR OSMOTICA DE LOS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67">
            <text:p>230167</text:p>
          </table:table-cell>
          <table:table-cell table:style-name="ce7" office:value-type="string">
            <text:p>HEMATIES. TRIPSINACION DE LOS U OTROS METODOS ENZIMATICO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68">
            <text:p>230168</text:p>
          </table:table-cell>
          <table:table-cell table:style-name="ce7" office:value-type="string">
            <text:p>HEMATOCRIT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69">
            <text:p>230169</text:p>
          </table:table-cell>
          <table:table-cell table:style-name="ce7" office:value-type="string">
            <text:p>HEMOAGLUTINACION PASIVA. PRUEBA DE, HEMATIES TANADO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70">
            <text:p>230170</text:p>
          </table:table-cell>
          <table:table-cell table:style-name="ce7" office:value-type="string">
            <text:p>HEMOAGLUTININAS (WIUGHAN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71">
            <text:p>230171</text:p>
          </table:table-cell>
          <table:table-cell table:style-name="ce7" office:value-type="string">
            <text:p>HEMOAGLUTINOGENOS (SUBTIPOS DEL SISTEMA ABO). CADA DETERMINACION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72">
            <text:p>230172</text:p>
          </table:table-cell>
          <table:table-cell table:style-name="ce7" office:value-type="string">
            <text:p>HEMOAGLUTINOGENOS DU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73">
            <text:p>230173</text:p>
          </table:table-cell>
          <table:table-cell table:style-name="ce7" office:value-type="string">
            <text:p>HEMOGLUBILINA. DOSAJ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74">
            <text:p>230174</text:p>
          </table:table-cell>
          <table:table-cell table:style-name="ce7" office:value-type="string">
            <text:p>HEMOGLOBULINA. ELECTROFORESIS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75">
            <text:p>230175</text:p>
          </table:table-cell>
          <table:table-cell table:style-name="ce7" office:value-type="string">
            <text:p>HEMOGLOBINA EN PLASM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76">
            <text:p>230176</text:p>
          </table:table-cell>
          <table:table-cell table:style-name="ce7" office:value-type="string">
            <text:p>HEMOGLOBINA. SOLUBILIDAD DE LA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77">
            <text:p>230177</text:p>
          </table:table-cell>
          <table:table-cell table:style-name="ce7" office:value-type="string">
            <text:p>HEMOGLOBINA ALCALIRRESISTENTE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78">
            <text:p>230178</text:p>
          </table:table-cell>
          <table:table-cell table:style-name="ce7" office:value-type="string">
            <text:p>HEMOGRAMA. INCLUYE RECUENTO DE HEMATIES, LEUCOCITOS, FORMULA LEUCOCITARIA Y MORFOLOGIA, HEMATOCRITO Y DOSAJE DE HEMOGLOBIN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79">
            <text:p>230179</text:p>
          </table:table-cell>
          <table:table-cell table:style-name="ce7" office:value-type="string">
            <text:p>HEMOSILINAS EN CALIENTE (TITULACION) O EN FRIO, EXCLUYENDO ANTICUERPOS DE DONATH-LANDSTEINER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80">
            <text:p>230180</text:p>
          </table:table-cell>
          <table:table-cell table:style-name="ce7" office:value-type="string">
            <text:p>HEMOSIDERINA. INVESTIGACION (CITOQUIMICA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81">
            <text:p>230181</text:p>
          </table:table-cell>
          <table:table-cell table:style-name="ce7" office:value-type="string">
            <text:p>HEPARINA. RESISTENCIA A LA, IN VITRO. <text:s text:c="13"/>-SOULIER O SIMILAR-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82">
            <text:p>230182</text:p>
          </table:table-cell>
          <table:table-cell table:style-name="ce7" office:value-type="string">
            <text:p>HEPARINA. RESISTENCIA A LA, IN VIVO. <text:s text:c="14"/>-DE TAKATS-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83">
            <text:p>230183</text:p>
          </table:table-cell>
          <table:table-cell table:style-name="ce7" office:value-type="string">
            <text:p>HIPERHEPARINEMI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84">
            <text:p>230184</text:p>
          </table:table-cell>
          <table:table-cell table:style-name="ce7" office:value-type="string">
            <text:p>IBC (IRON BINDING CAPACITY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85">
            <text:p>230185</text:p>
          </table:table-cell>
          <table:table-cell table:style-name="ce7" office:value-type="string">
            <text:p>IDENTIFICACION DE ANTICUERPOS CON PANEL EN MEDIO SALINO O ALBUMINOSO (LAS PRUEBAS DE COOMBS INDIRECTAS SE FACT. X SEP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86">
            <text:p>230186</text:p>
          </table:table-cell>
          <table:table-cell table:style-name="ce7" office:value-type="string">
            <text:p>INDICE OPSONOCITOFACIG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87">
            <text:p>230187</text:p>
          </table:table-cell>
          <table:table-cell table:style-name="ce7" office:value-type="string">
            <text:p>INMUOELECTROFORESI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88">
            <text:p>230188</text:p>
          </table:table-cell>
          <table:table-cell table:style-name="ce7" office:value-type="string">
            <text:p>LATEX GLOBULINA GAMM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89">
            <text:p>230189</text:p>
          </table:table-cell>
          <table:table-cell table:style-name="ce7" office:value-type="string">
            <text:p>LATEX LE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90">
            <text:p>230190</text:p>
          </table:table-cell>
          <table:table-cell table:style-name="ce7" office:value-type="string">
            <text:p>LAZO. PRUEBA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91">
            <text:p>230191</text:p>
          </table:table-cell>
          <table:table-cell table:style-name="ce7" office:value-type="string">
            <text:p>LEUCINOAMINOPEPTIDASA. TEST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92">
            <text:p>230192</text:p>
          </table:table-cell>
          <table:table-cell table:style-name="ce7" office:value-type="string">
            <text:p>LEUCOAGLUTINACION. INHIBICION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93">
            <text:p>230193</text:p>
          </table:table-cell>
          <table:table-cell table:style-name="ce7" office:value-type="string">
            <text:p>LEUCOAGLUTININAS. METODO DIRECTO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94">
            <text:p>230194</text:p>
          </table:table-cell>
          <table:table-cell table:style-name="ce7" office:value-type="string">
            <text:p>LEUCOCITOS. RESISTENCIA DE LOS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95">
            <text:p>230195</text:p>
          </table:table-cell>
          <table:table-cell table:style-name="ce7" office:value-type="string">
            <text:p>LEUCOPRECIPITINA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96">
            <text:p>230196</text:p>
          </table:table-cell>
          <table:table-cell table:style-name="ce7" office:value-type="string">
            <text:p>MAGNESIO (SANGRE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97">
            <text:p>230197</text:p>
          </table:table-cell>
          <table:table-cell table:style-name="ce7" office:value-type="string">
            <text:p>MEDULOGRAMA, MIELOGRAM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98">
            <text:p>230198</text:p>
          </table:table-cell>
          <table:table-cell table:style-name="ce7" office:value-type="string">
            <text:p>MONONUCLEOSIS INFECCIOSA. REACCION PARA, MONOTEST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199">
            <text:p>230199</text:p>
          </table:table-cell>
          <table:table-cell table:style-name="ce7" office:value-type="string">
            <text:p>PARASITOS HEMATICO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01">
            <text:p>230201</text:p>
          </table:table-cell>
          <table:table-cell table:style-name="ce7" office:value-type="string">
            <text:p>PAUL BUNELL. REACCION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02">
            <text:p>230202</text:p>
          </table:table-cell>
          <table:table-cell table:style-name="ce7" office:value-type="string">
            <text:p>PEROXIDASA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03">
            <text:p>230203</text:p>
          </table:table-cell>
          <table:table-cell table:style-name="ce7" office:value-type="string">
            <text:p>PLAQUETAS. RECUENTO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04">
            <text:p>230204</text:p>
          </table:table-cell>
          <table:table-cell table:style-name="ce7" office:value-type="string">
            <text:p>PLASMA RECALCIFICADO. TIEMPO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05">
            <text:p>230205</text:p>
          </table:table-cell>
          <table:table-cell table:style-name="ce7" office:value-type="string">
            <text:p>PORFIRINAS (ORINA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06">
            <text:p>230206</text:p>
          </table:table-cell>
          <table:table-cell table:style-name="ce7" office:value-type="string">
            <text:p>PDF (PRODUCTO DE DEGRADACION FIBRINOGENO, FIBRINA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07">
            <text:p>230207</text:p>
          </table:table-cell>
          <table:table-cell table:style-name="ce7" office:value-type="string">
            <text:p>PROACTIVADOR PLASMINOGEN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08">
            <text:p>230208</text:p>
          </table:table-cell>
          <table:table-cell table:style-name="ce7" office:value-type="string">
            <text:p>PROTROMBINA (WARE, SEEGERS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09">
            <text:p>230209</text:p>
          </table:table-cell>
          <table:table-cell table:style-name="ce7" office:value-type="string">
            <text:p>PROTROMBINA. CONSUMO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10">
            <text:p>230210</text:p>
          </table:table-cell>
          <table:table-cell table:style-name="ce7" office:value-type="string">
            <text:p>PROTROMBINA. TIEMPO DE, QUICK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11">
            <text:p>230211</text:p>
          </table:table-cell>
          <table:table-cell table:style-name="ce7" office:value-type="string">
            <text:p>RECUENTO Y FORMUL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12">
            <text:p>230212</text:p>
          </table:table-cell>
          <table:table-cell table:style-name="ce7" office:value-type="string">
            <text:p>REFFHUS. CURVA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13">
            <text:p>230213</text:p>
          </table:table-cell>
          <table:table-cell table:style-name="ce7" office:value-type="string">
            <text:p>RH._______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14">
            <text:p>230214</text:p>
          </table:table-cell>
          <table:table-cell table:style-name="ce7" office:value-type="string">
            <text:p>RH FACTOR C (MAYUSCULA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15">
            <text:p>230215</text:p>
          </table:table-cell>
          <table:table-cell table:style-name="ce7" office:value-type="string">
            <text:p>RH FACTOR C (MINUSCULA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16">
            <text:p>230216</text:p>
          </table:table-cell>
          <table:table-cell table:style-name="ce7" office:value-type="string">
            <text:p>RH FACTOR D (MAYUSCULA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17">
            <text:p>230217</text:p>
          </table:table-cell>
          <table:table-cell table:style-name="ce7" office:value-type="string">
            <text:p>RH FACTOR E (MAYUSCULA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18">
            <text:p>230218</text:p>
          </table:table-cell>
          <table:table-cell table:style-name="ce7" office:value-type="string">
            <text:p>RH FACTOR E (MINUSCULA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19">
            <text:p>230219</text:p>
          </table:table-cell>
          <table:table-cell table:style-name="ce7" office:value-type="string">
            <text:p>RETICULOCITO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20">
            <text:p>230220</text:p>
          </table:table-cell>
          <table:table-cell table:style-name="ce7" office:value-type="string">
            <text:p>SIA. TEST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21">
            <text:p>230221</text:p>
          </table:table-cell>
          <table:table-cell table:style-name="ce7" office:value-type="string">
            <text:p>SICKLE CELLS, INDUCCION QUIMIC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22">
            <text:p>230222</text:p>
          </table:table-cell>
          <table:table-cell table:style-name="ce7" office:value-type="string">
            <text:p>SIDEROFILINA. CAPACIDAD DE LA SATURACION DE LA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23">
            <text:p>230223</text:p>
          </table:table-cell>
          <table:table-cell table:style-name="ce7" office:value-type="string">
            <text:p>SULFATO DE PROTAMINA. PRUEBA DE GELIFICACION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24">
            <text:p>230224</text:p>
          </table:table-cell>
          <table:table-cell table:style-name="ce7" office:value-type="string">
            <text:p>TROMBINA. PRUEBA DE LA GENERACION DE LA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25">
            <text:p>230225</text:p>
          </table:table-cell>
          <table:table-cell table:style-name="ce7" office:value-type="string">
            <text:p>TROMBINA. TIEMPO D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26">
            <text:p>230226</text:p>
          </table:table-cell>
          <table:table-cell table:style-name="ce7" office:value-type="string">
            <text:p>TROMBOPLASTINA. PRUEBA DE LA GENERACION DE (BIGGS Y DOUGLAS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27">
            <text:p>230227</text:p>
          </table:table-cell>
          <table:table-cell table:style-name="ce7" office:value-type="string">
            <text:p>TROMBOPLASTINA. PRUEBA DE LA GENERACION DE (BIGGS Y DOUGLAS) SUSTITUYENDO CADA REACTIVO, SUERO, PLASMA, PLAQUETAS Y SUSTRAT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28">
            <text:p>230228</text:p>
          </table:table-cell>
          <table:table-cell table:style-name="ce7" office:value-type="string">
            <text:p>TROMBOPLASTINA. PRUEBA DE LA GENERACION SIMPLIFICADA. (HICKS, PITNEY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29">
            <text:p>230229</text:p>
          </table:table-cell>
          <table:table-cell table:style-name="ce7" office:value-type="string">
            <text:p>TROMBOPLASTINA. TIEMPO DE (PARCIAL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30">
            <text:p>230230</text:p>
          </table:table-cell>
          <table:table-cell table:style-name="ce7" office:value-type="string">
            <text:p>TROMBO. TEST DE OWEWN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31">
            <text:p>230231</text:p>
          </table:table-cell>
          <table:table-cell table:style-name="ce7" office:value-type="string">
            <text:p>TROMBOELASTOGRAM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30232">
            <text:p>230232</text:p>
          </table:table-cell>
          <table:table-cell table:style-name="ce7" office:value-type="string">
            <text:p>XENODIAGNOSTICO (ESTUDIO COMPLETO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40101">
            <text:p>240101</text:p>
          </table:table-cell>
          <table:table-cell table:style-name="ce7" office:value-type="string">
            <text:p>TRANSFUSION DE SANGRE TOTAL, POR UNIDAD DE HASTA 500 CC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40102">
            <text:p>240102</text:p>
          </table:table-cell>
          <table:table-cell table:style-name="ce7" office:value-type="string">
            <text:p>TRANSFUSION DE PLASMA, POR UNIDAD DE HASTA 300 CC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40103">
            <text:p>240103</text:p>
          </table:table-cell>
          <table:table-cell table:style-name="ce7" office:value-type="string">
            <text:p>TRANSFUSION DE HEMATIES SEDIMENTADOS (CONCENTRADO GLOBULAR), POR UNIDAD DE HASTA 300 CC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40104">
            <text:p>240104</text:p>
          </table:table-cell>
          <table:table-cell table:style-name="ce7" office:value-type="string">
            <text:p>TRANSFUSION DE GLOBULOS ROJOS LAVADOS, POR UNIDAD DE HASTA 300 CC. (INCLUYE SUERO FISIOLOGICO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40105">
            <text:p>240105</text:p>
          </table:table-cell>
          <table:table-cell table:style-name="ce7" office:value-type="string">
            <text:p>PLASMAFERESIS O ERITROFERESIS CON PROCESAMIENTO DE HASTA 500 CC. DE SANGRE TOTAL.</text:p>
          </table:table-cell>
          <table:table-cell table:style-name="ce2" office:value-type="float" office:value="3">
            <text:p>3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40106">
            <text:p>240106</text:p>
          </table:table-cell>
          <table:table-cell table:style-name="ce7" office:value-type="string">
            <text:p>TRANSFUSION DE SANGRE SIN LEUCOCITOS CON O SIN PLAQUETAS, POR UNIDAD DE HASTA 500 CC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40107">
            <text:p>240107</text:p>
          </table:table-cell>
          <table:table-cell table:style-name="ce7" office:value-type="string">
            <text:p>TRANSFUSION DE PLAQUETAS Y/O LEUCOCITOS PROVENIENTES DE HASTA 500 CC. DE SANGRE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40108">
            <text:p>240108</text:p>
          </table:table-cell>
          <table:table-cell table:style-name="ce7" office:value-type="string">
            <text:p>EXANGUINEO -TRANSFUSION: POR LA PRIMERA UNIDAD DE HASTA 500 CC. DE SANGRE)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40109">
            <text:p>240109</text:p>
          </table:table-cell>
          <table:table-cell table:style-name="ce7" office:value-type="string">
            <text:p>EXANGUINEO - TRANSFUSION: UNIDADES SUBSIGUIENTES DE 500 CC. O FRACCION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40110">
            <text:p>240110</text:p>
          </table:table-cell>
          <table:table-cell table:style-name="ce7" office:value-type="string">
            <text:p>TRANSFUSION FETAL INTRA-UTERO (INCLUYE LA PARANCETESIS FETAL INTRA-UTERO) POR SESION.</text:p>
          </table:table-cell>
          <table:table-cell table:style-name="ce2" office:value-type="float" office:value="3">
            <text:p>3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40111">
            <text:p>240111</text:p>
          </table:table-cell>
          <table:table-cell table:style-name="ce7" office:value-type="string">
            <text:p>SANGRIA POR RECOLECCION CON EQUIPO AL VACI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40112">
            <text:p>240112</text:p>
          </table:table-cell>
          <table:table-cell table:style-name="ce7" office:value-type="string">
            <text:p>TRANSFUSION INTRAAMNIOTICA.</text:p>
          </table:table-cell>
          <table:table-cell table:style-name="ce2" office:value-type="float" office:value="3">
            <text:p>3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40113">
            <text:p>240113</text:p>
          </table:table-cell>
          <table:table-cell table:style-name="ce7" office:value-type="string">
            <text:p>TRANSFUSION DE CRIOPRECIPITADOS G A H PROVENIENTES 500 CC. DE SANGRE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40114">
            <text:p>240114</text:p>
          </table:table-cell>
          <table:table-cell table:style-name="ce7" office:value-type="string">
            <text:p>V.D.R.L. EN DADOR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40115">
            <text:p>240115</text:p>
          </table:table-cell>
          <table:table-cell table:style-name="ce7" office:value-type="string">
            <text:p>HUDDLESSON DE DADOR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40116">
            <text:p>240116</text:p>
          </table:table-cell>
          <table:table-cell table:style-name="ce7" office:value-type="string">
            <text:p>CHAGAS LATEX EN DADOR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40117">
            <text:p>240117</text:p>
          </table:table-cell>
          <table:table-cell table:style-name="ce7" office:value-type="string">
            <text:p>CHAGAS FIJACION DEL COMPLEMENTO EN DADOR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40118">
            <text:p>240118</text:p>
          </table:table-cell>
          <table:table-cell table:style-name="ce7" office:value-type="string">
            <text:p>CHAGAS HEMOAGLUTINACION EN DADOR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40119">
            <text:p>240119</text:p>
          </table:table-cell>
          <table:table-cell table:style-name="ce7" office:value-type="string">
            <text:p>ANTIGENO DE HEPATITIS B EN DADOR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40120">
            <text:p>240120</text:p>
          </table:table-cell>
          <table:table-cell table:style-name="ce7" office:value-type="string">
            <text:p>ANTICUERPOS ANTI VIH (METODO DE ELISA), EN DADOR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40121">
            <text:p>240121</text:p>
          </table:table-cell>
          <table:table-cell table:style-name="ce7" office:value-type="string">
            <text:p>ANTICUERPOS ANTI VIH (METODO DE AGLUTINACION DE PARTICULAS EN GELATINA), EN DADOR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3" office:value-type="float" office:value="250101">
            <text:p>250101</text:p>
          </table:table-cell>
          <table:table-cell table:style-name="ce8" office:value-type="string">
            <text:p>AGENTES FISICOS, FISIOTERAPIA, HORNO DE BIER, RAYOS, INFRARROJOS, HIDROTERAPIA, PARAFINA, FOMENTACIONES, CRIOTERAPIA, RAYOS ULTRAVIOLETAS, ELECTROTERAPIA EN CUALQUIERA DE SUS FORMAS, ONDA CORTA, MICROONDAS, TRACCION CERVICAL O PELVICA, ULTRASONIDO, I</text:p>
          </table:table-cell>
          <table:table-cell table:style-name="ce3" office:value-type="float" office:value="1">
            <text:p>1</text:p>
          </table:table-cell>
          <table:table-cell table:style-name="ce3" office:value-type="string">
            <text:p>S</text:p>
          </table:table-cell>
          <table:table-cell table:style-name="ce16" office:value-type="string">
            <text:p>KINESIOLOGIA </text:p>
          </table:table-cell>
          <table:table-cell table:number-columns-repeated="1019"/>
        </table:table-row>
        <table:table-row table:style-name="ro2">
          <table:table-cell table:style-name="ce3" office:value-type="float" office:value="250102">
            <text:p>250102</text:p>
          </table:table-cell>
          <table:table-cell table:style-name="ce8" office:value-type="string">
            <text:p>TERAPIA FISICA O KINESIOTERAPIA; MASAJES, MOVILIZACION PASIVA O ACTIVA, REEDUCACION, EJERCICIOS TERAPEUTICOS, GIMNASIA MEDICA, FORTALECIMIENTO MUSCULAR REHABILITACION RESPIRATORIA POR SESION.</text:p>
          </table:table-cell>
          <table:table-cell table:style-name="ce3" office:value-type="float" office:value="1">
            <text:p>1</text:p>
          </table:table-cell>
          <table:table-cell table:style-name="ce3" office:value-type="string">
            <text:p>S</text:p>
          </table:table-cell>
          <table:table-cell table:style-name="ce16" office:value-type="string">
            <text:p>KINESIOLOGIA </text:p>
          </table:table-cell>
          <table:table-cell table:number-columns-repeated="1019"/>
        </table:table-row>
        <table:table-row table:style-name="ro2">
          <table:table-cell table:style-name="ce5" office:value-type="float" office:value="250103">
            <text:p>250103</text:p>
          </table:table-cell>
          <table:table-cell table:style-name="ce10" office:value-type="string">
            <text:p>TERAPIA OCUPACIONAL. POR SESION Y POR BENEFICIARIO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S</text:p>
          </table:table-cell>
          <table:table-cell table:style-name="ce14" office:value-type="string">
            <text:p>KINESIOLOGIA </text:p>
          </table:table-cell>
          <table:table-cell table:number-columns-repeated="1019"/>
        </table:table-row>
        <table:table-row table:style-name="ro2">
          <table:table-cell table:style-name="ce2" office:value-type="float" office:value="250104">
            <text:p>250104</text:p>
          </table:table-cell>
          <table:table-cell table:style-name="ce7" office:value-type="string">
            <text:p>REHABILITACION DEL LENGUAJE. POR SESION Y POR BENEFICIARIO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FONOAUDIOLOGIA </text:p>
          </table:table-cell>
          <table:table-cell table:number-columns-repeated="1019"/>
        </table:table-row>
        <table:table-row table:style-name="ro2">
          <table:table-cell table:style-name="ce2" office:value-type="float" office:value="250105">
            <text:p>250105</text:p>
          </table:table-cell>
          <table:table-cell table:style-name="ce7" office:value-type="string">
            <text:p>PILONES PARA AMPUTADOS. ALINEACION DINAMICA DE AMPUTADOS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KINESIOLOGIA </text:p>
          </table:table-cell>
          <table:table-cell table:number-columns-repeated="1019"/>
        </table:table-row>
        <table:table-row table:style-name="ro2">
          <table:table-cell table:style-name="ce2" office:value-type="float" office:value="250106">
            <text:p>250106</text:p>
          </table:table-cell>
          <table:table-cell table:style-name="ce7" office:value-type="string">
            <text:p>KINESITERAPIA O FISIATRIA A DOMICILIO. AL CODIGO CORRESPONDIENTE SE LE ADICIONAR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KINESIOLOGIA </text:p>
          </table:table-cell>
          <table:table-cell table:number-columns-repeated="1019"/>
        </table:table-row>
        <table:table-row table:style-name="ro2">
          <table:table-cell table:style-name="ce2" office:value-type="float" office:value="260101">
            <text:p>260101</text:p>
          </table:table-cell>
          <table:table-cell table:style-name="ce7" office:value-type="string">
            <text:p>CURVA DE CAPTACION TIROIDEA (TRES DETERMINACIONES)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02">
            <text:p>260102</text:p>
          </table:table-cell>
          <table:table-cell table:style-name="ce7" office:value-type="string">
            <text:p>ESTUDIO COMPLETO DE LA FUNCION TIROIDEA CON I 131. INCLUYE TRES DETERMINACIONES DE CAPTACION, PBL 131 Y RELACION DE CONVERSION. INCLUYE MATERIAL RADIO ACTIV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03">
            <text:p>260103</text:p>
          </table:table-cell>
          <table:table-cell table:style-name="ce7" office:value-type="string">
            <text:p>EXCRECION URINARIA DE I 131. <text:s text:c="22"/>INCLUYE MATERIAL RADIOACTIV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04">
            <text:p>260104</text:p>
          </table:table-cell>
          <table:table-cell table:style-name="ce7" office:value-type="string">
            <text:p>PRUEBA DE INHIBICION (TEST DE WERNER). INCLUYE AMBAS CURVAS DE CAPTACION. INCLUYE MATERIAL RADIOACTIV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05">
            <text:p>260105</text:p>
          </table:table-cell>
          <table:table-cell table:style-name="ce7" office:value-type="string">
            <text:p>PRUEBAS DE ESTIMULACION (TEST DE QUERIDO). INCLUYE CURVAS DE CAPTACION. NO INCLUYE COSTO DE LA TIROTROFINA. INCLUYE MATERIAL REACTIV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06">
            <text:p>260106</text:p>
          </table:table-cell>
          <table:table-cell table:style-name="ce7" office:value-type="string">
            <text:p>VIDA MEDIA EFECTIVA. INCLUYE MATERIAL REACTIV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07">
            <text:p>260107</text:p>
          </table:table-cell>
          <table:table-cell table:style-name="ce7" office:value-type="string">
            <text:p>DOSIS TERAPEUTICA EN TIROXICOSIS. INCLUYE VIDA MEDIA Y CONTROL DEL PACIENTE DURANTE TRES MESES. EXCLUYE LOS GASTOS DE RADIOYOD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08">
            <text:p>260108</text:p>
          </table:table-cell>
          <table:table-cell table:style-name="ce7" office:value-type="string">
            <text:p>TRATAMIENTO DE CARCINOMA DE TIROIDES. INCLUYE ESTUDIO DOSIMETRICO Y CONTROL DEL PACIENTE DURANTE TRES MESES. EXCLUYE LOS GASTOS DE RADIOYOD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60109">
            <text:p>260109</text:p>
          </table:table-cell>
          <table:table-cell table:style-name="ce7" office:value-type="string">
            <text:p>DETECCION DE TROMBOSIS CON FIBRINOGENO MARCADO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10">
            <text:p>260110</text:p>
          </table:table-cell>
          <table:table-cell table:style-name="ce7" office:value-type="string">
            <text:p>DETECCION DE SUPURACIONES ABDOMINALES CON FIBROGENO MARCADO (NO MENOS DE DOS ESTUDIOS)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11">
            <text:p>260111</text:p>
          </table:table-cell>
          <table:table-cell table:style-name="ce7" office:value-type="string">
            <text:p>RADIORREONOGRAMA ISOTOPICO SIMPLE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12">
            <text:p>260112</text:p>
          </table:table-cell>
          <table:table-cell table:style-name="ce7" office:value-type="string">
            <text:p>RADIORRENOGRAMA CON CLEARENCE RENAL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13">
            <text:p>260113</text:p>
          </table:table-cell>
          <table:table-cell table:style-name="ce7" office:value-type="string">
            <text:p>FILTRADO GLOMERULAR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14">
            <text:p>260114</text:p>
          </table:table-cell>
          <table:table-cell table:style-name="ce7" office:value-type="string">
            <text:p>FLUJO PLASMATICO RENAL EFECTIVO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15">
            <text:p>260115</text:p>
          </table:table-cell>
          <table:table-cell table:style-name="ce7" office:value-type="string">
            <text:p>FLUJO SANGUINEO TOTAL RENAL (NO INCLUYE CATETERISMO RENAL)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16">
            <text:p>260116</text:p>
          </table:table-cell>
          <table:table-cell table:style-name="ce7" office:value-type="string">
            <text:p>VOLUMEN MINUTO CARDIACO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17">
            <text:p>260117</text:p>
          </table:table-cell>
          <table:table-cell table:style-name="ce7" office:value-type="string">
            <text:p>CLEARENCE TISULAR Y/O MUSCULAR CON RADIOISOTOPOS. EVALUACION SANGUINEA EN PIEL Y TEJIDO SUBCUTANEO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18">
            <text:p>260118</text:p>
          </table:table-cell>
          <table:table-cell table:style-name="ce7" office:value-type="string">
            <text:p>FLUJO CEREBRAL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19">
            <text:p>260119</text:p>
          </table:table-cell>
          <table:table-cell table:style-name="ce7" office:value-type="string">
            <text:p>DETERMINACION DE AGUA CORPORAL TOTAL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20">
            <text:p>260120</text:p>
          </table:table-cell>
          <table:table-cell table:style-name="ce7" office:value-type="string">
            <text:p>DETERMINACION DE AGUA EXTRACELULAR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21">
            <text:p>260121</text:p>
          </table:table-cell>
          <table:table-cell table:style-name="ce7" office:value-type="string">
            <text:p>DETERMINACION DE SODIO TOTAL INTERCAMBIABLE Y ESPACIO DE SODIO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22">
            <text:p>260122</text:p>
          </table:table-cell>
          <table:table-cell table:style-name="ce7" office:value-type="string">
            <text:p>DETERMINACION DE POTASIO TOTAL INTERCAMBIABLE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23">
            <text:p>260123</text:p>
          </table:table-cell>
          <table:table-cell table:style-name="ce7" office:value-type="string">
            <text:p>DETERMINACION DEL VOLUMEN SANGUINEO TOTAL GLOBULAR Y PLASMATICA CON RADIOISOTOPOS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24">
            <text:p>260124</text:p>
          </table:table-cell>
          <table:table-cell table:style-name="ce7" office:value-type="string">
            <text:p>VIDA MEDIA DE HEMATIES. RELACION HEPATO-ESPLENICA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25">
            <text:p>260125</text:p>
          </table:table-cell>
          <table:table-cell table:style-name="ce7" office:value-type="string">
            <text:p>VIDA MEDIA DE HEMATIES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26">
            <text:p>260126</text:p>
          </table:table-cell>
          <table:table-cell table:style-name="ce7" office:value-type="string">
            <text:p>VIDA MEDIA DE LEUCOCITOS Y/O PLAQUETAS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27">
            <text:p>260127</text:p>
          </table:table-cell>
          <table:table-cell table:style-name="ce7" office:value-type="string">
            <text:p>TIEMPO MEDIO PLASMATICO DEL FE59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28">
            <text:p>260128</text:p>
          </table:table-cell>
          <table:table-cell table:style-name="ce7" office:value-type="string">
            <text:p>CURVA DE UTILIZACION DEL FE59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29">
            <text:p>260129</text:p>
          </table:table-cell>
          <table:table-cell table:style-name="ce7" office:value-type="string">
            <text:p>TIEMPO MEDIO PLASMATICO Y CURVA DE UTILIZACION DEL FE59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30">
            <text:p>260130</text:p>
          </table:table-cell>
          <table:table-cell table:style-name="ce7" office:value-type="string">
            <text:p>DIAGNOSTICO DE ANEMIA PERNICIOSA CON VITAMINA B12 CO60 (TEST DE XHILLING)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31">
            <text:p>260131</text:p>
          </table:table-cell>
          <table:table-cell table:style-name="ce7" office:value-type="string">
            <text:p>DOSIS TERAPEUTICA PARA TRATAMIENTO DE POLICITEMIAVERA CON P32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32">
            <text:p>260132</text:p>
          </table:table-cell>
          <table:table-cell table:style-name="ce7" office:value-type="string">
            <text:p>ESTUDIO DE ABSORCION CON GRASAS MARCADAS CON RADIO ISOTOPOS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33">
            <text:p>260133</text:p>
          </table:table-cell>
          <table:table-cell table:style-name="ce7" office:value-type="string">
            <text:p>ESTUDIO DE ABSORCION Y EXCREACION DE GRASAS MARCADAS CON RADIOISOTOPOS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34">
            <text:p>260134</text:p>
          </table:table-cell>
          <table:table-cell table:style-name="ce7" office:value-type="string">
            <text:p>RELACION PERFUSION VENTILACION CON XE133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35">
            <text:p>260135</text:p>
          </table:table-cell>
          <table:table-cell table:style-name="ce7" office:value-type="string">
            <text:p>TRATAMIENTO INTRAARTICULAR CON P32 U AU198 COLOIDAL -INCLUYE ARTROCENTESIS-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36">
            <text:p>260136</text:p>
          </table:table-cell>
          <table:table-cell table:style-name="ce7" office:value-type="string">
            <text:p>TRATAMIENTO PALIATIVO CON P32 DE METASTASIS OSEAS DE CANCER DE MAM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137">
            <text:p>260137</text:p>
          </table:table-cell>
          <table:table-cell table:style-name="ce7" office:value-type="string">
            <text:p>TRATAMIENTO CON P32 U AU198 POR DISEMINACION TUMORAL EN CAVIDADES SEROSAS (PLEURA, PERITONEO, PERICARDIO). INCLUYE PERICARDIO-PLEURO Y PERITONEO CENTESIS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201">
            <text:p>260201</text:p>
          </table:table-cell>
          <table:table-cell table:style-name="ce7" office:value-type="string">
            <text:p>CENTELLOGRAMA DE CEREBRO (DOS POSICIONES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202">
            <text:p>260202</text:p>
          </table:table-cell>
          <table:table-cell table:style-name="ce7" office:value-type="string">
            <text:p>POR CADA POSICION SUBSIGUIENTE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203">
            <text:p>260203</text:p>
          </table:table-cell>
          <table:table-cell table:style-name="ce7" office:value-type="string">
            <text:p>CENTELLOGRAFIA DE MEDULA OSE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204">
            <text:p>260204</text:p>
          </table:table-cell>
          <table:table-cell table:style-name="ce7" office:value-type="string">
            <text:p>MIELOGRAFIA ISOTOPICA. EXCLUIDO HONORARIO DEL CIRUJAN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205">
            <text:p>260205</text:p>
          </table:table-cell>
          <table:table-cell table:style-name="ce7" office:value-type="string">
            <text:p>CISTERNOGRAFIA ISOTOPICA. EXCLUIDO HONORARIO DEL CIRUJAN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206">
            <text:p>260206</text:p>
          </table:table-cell>
          <table:table-cell table:style-name="ce7" office:value-type="string">
            <text:p>FISTULOGRAFIA ISOTOPICA DEL L.C.R. EXCLUIDO HONORARIO DEL CIRUJAN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207">
            <text:p>260207</text:p>
          </table:table-cell>
          <table:table-cell table:style-name="ce7" office:value-type="string">
            <text:p>VENTRICULOGRAFIA ISOTOPICA. EXCLUIDO HONORARIO DEL CIRUJAN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208">
            <text:p>260208</text:p>
          </table:table-cell>
          <table:table-cell table:style-name="ce7" office:value-type="string">
            <text:p>CENTELLOGRAMA OSEO (UN AREA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209">
            <text:p>260209</text:p>
          </table:table-cell>
          <table:table-cell table:style-name="ce7" office:value-type="string">
            <text:p>AREAS SUBSIGUIENTE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210">
            <text:p>260210</text:p>
          </table:table-cell>
          <table:table-cell table:style-name="ce7" office:value-type="string">
            <text:p>CENTELLOGRAFIA DE ARTICULACIONES. INCLUYE ARTROCENTESI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211">
            <text:p>260211</text:p>
          </table:table-cell>
          <table:table-cell table:style-name="ce7" office:value-type="string">
            <text:p>CENTELLOGRAMA DE TIROIDE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212">
            <text:p>260212</text:p>
          </table:table-cell>
          <table:table-cell table:style-name="ce7" office:value-type="string">
            <text:p>CENTELLOGRAMA DE TIROIDES Y MEDIASTIN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213">
            <text:p>260213</text:p>
          </table:table-cell>
          <table:table-cell table:style-name="ce7" office:value-type="string">
            <text:p>BARRIDO TOTAL (PARA CARCINOMA DE TIROIDES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214">
            <text:p>260214</text:p>
          </table:table-cell>
          <table:table-cell table:style-name="ce7" office:value-type="string">
            <text:p>CENTELLOGRAMA DE PARATIROIDE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215">
            <text:p>260215</text:p>
          </table:table-cell>
          <table:table-cell table:style-name="ce7" office:value-type="string">
            <text:p>CENTELLOGRAMA DE GLANDULAS SALIVALE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216">
            <text:p>260216</text:p>
          </table:table-cell>
          <table:table-cell table:style-name="ce7" office:value-type="string">
            <text:p>CENTELLOGRAMA DE PULMON (DOS POSICIONES COMO MINIMO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217">
            <text:p>260217</text:p>
          </table:table-cell>
          <table:table-cell table:style-name="ce7" office:value-type="string">
            <text:p>CENTELLOGRAMA HEPATICO (DOS POSICIONES COMO MINIMO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218">
            <text:p>260218</text:p>
          </table:table-cell>
          <table:table-cell table:style-name="ce7" office:value-type="string">
            <text:p>CENTELLOGRAFIA DEL POOL VASCULAR HEPATIC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219">
            <text:p>260219</text:p>
          </table:table-cell>
          <table:table-cell table:style-name="ce7" office:value-type="string">
            <text:p>CENTELLOGRAMA DE PANCREA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220">
            <text:p>260220</text:p>
          </table:table-cell>
          <table:table-cell table:style-name="ce7" office:value-type="string">
            <text:p>CENTELLOGRAMA DE BAZ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221">
            <text:p>260221</text:p>
          </table:table-cell>
          <table:table-cell table:style-name="ce7" office:value-type="string">
            <text:p>CENTELLOGRAMA RENAL (BILATERAL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222">
            <text:p>260222</text:p>
          </table:table-cell>
          <table:table-cell table:style-name="ce7" office:value-type="string">
            <text:p>CENTELLOGRAFIA DEL POOL VASCULAR RENAL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223">
            <text:p>260223</text:p>
          </table:table-cell>
          <table:table-cell table:style-name="ce7" office:value-type="string">
            <text:p>CENTELLOGRAMA DE PLACENT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224">
            <text:p>260224</text:p>
          </table:table-cell>
          <table:table-cell table:style-name="ce7" office:value-type="string">
            <text:p>CENTELLOGRAMA DE VIAS LINFATICAS (ABDOMINOINGUINALES AXILARES Y/O MEDIASTINALES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225">
            <text:p>260225</text:p>
          </table:table-cell>
          <table:table-cell table:style-name="ce7" office:value-type="string">
            <text:p>POR POSICIONES ADICIONALE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01">
            <text:p>260301</text:p>
          </table:table-cell>
          <table:table-cell table:style-name="ce7" office:value-type="string">
            <text:p>ACTH.______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02">
            <text:p>260302</text:p>
          </table:table-cell>
          <table:table-cell table:style-name="ce7" office:value-type="string">
            <text:p>ALDOSTERON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03">
            <text:p>260303</text:p>
          </table:table-cell>
          <table:table-cell table:style-name="ce7" office:value-type="string">
            <text:p>ALFAFETOPROTEINA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04">
            <text:p>260304</text:p>
          </table:table-cell>
          <table:table-cell table:style-name="ce7" office:value-type="string">
            <text:p>ANTICUERPOS ANTINUCLEARES PLASMATICO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05">
            <text:p>260305</text:p>
          </table:table-cell>
          <table:table-cell table:style-name="ce7" office:value-type="string">
            <text:p>ANGIOTENSINA L O LL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06">
            <text:p>260306</text:p>
          </table:table-cell>
          <table:table-cell table:style-name="ce7" office:value-type="string">
            <text:p>ANTIGENO DE LA HEPATITIS B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07">
            <text:p>260307</text:p>
          </table:table-cell>
          <table:table-cell table:style-name="ce7" office:value-type="string">
            <text:p>AMP-CICLIC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08">
            <text:p>260308</text:p>
          </table:table-cell>
          <table:table-cell table:style-name="ce7" office:value-type="string">
            <text:p>CALCITONIN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09">
            <text:p>260309</text:p>
          </table:table-cell>
          <table:table-cell table:style-name="ce7" office:value-type="string">
            <text:p>CEA (CARCINOMA EMBRIOGENICO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10">
            <text:p>260310</text:p>
          </table:table-cell>
          <table:table-cell table:style-name="ce7" office:value-type="string">
            <text:p>CORTISOL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11">
            <text:p>260311</text:p>
          </table:table-cell>
          <table:table-cell table:style-name="ce7" office:value-type="string">
            <text:p>DIGITOXIN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12">
            <text:p>260312</text:p>
          </table:table-cell>
          <table:table-cell table:style-name="ce7" office:value-type="string">
            <text:p>DIGOXIN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13">
            <text:p>260313</text:p>
          </table:table-cell>
          <table:table-cell table:style-name="ce7" office:value-type="string">
            <text:p>ESTRADIOL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14">
            <text:p>260314</text:p>
          </table:table-cell>
          <table:table-cell table:style-name="ce7" office:value-type="string">
            <text:p>ESTROGENOS TOTALE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15">
            <text:p>260315</text:p>
          </table:table-cell>
          <table:table-cell table:style-name="ce7" office:value-type="string">
            <text:p>ESTRIOL PLASMATIC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16">
            <text:p>260316</text:p>
          </table:table-cell>
          <table:table-cell table:style-name="ce7" office:value-type="string">
            <text:p>ESTRON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17">
            <text:p>260317</text:p>
          </table:table-cell>
          <table:table-cell table:style-name="ce7" office:value-type="string">
            <text:p>FERRITINA PLASMATIC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18">
            <text:p>260318</text:p>
          </table:table-cell>
          <table:table-cell table:style-name="ce7" office:value-type="string">
            <text:p>______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19">
            <text:p>260319</text:p>
          </table:table-cell>
          <table:table-cell table:style-name="ce7" office:value-type="string">
            <text:p>GLUCAGON PLASMATIC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20">
            <text:p>260320</text:p>
          </table:table-cell>
          <table:table-cell table:style-name="ce7" office:value-type="string">
            <text:p>LACTOGENO PLACENTARI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21">
            <text:p>260321</text:p>
          </table:table-cell>
          <table:table-cell table:style-name="ce7" office:value-type="string">
            <text:p>L H._________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22">
            <text:p>260322</text:p>
          </table:table-cell>
          <table:table-cell table:style-name="ce7" office:value-type="string">
            <text:p>INMUNOGLOBULIN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23">
            <text:p>260323</text:p>
          </table:table-cell>
          <table:table-cell table:style-name="ce7" office:value-type="string">
            <text:p>INSULIN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24">
            <text:p>260324</text:p>
          </table:table-cell>
          <table:table-cell table:style-name="ce7" office:value-type="string">
            <text:p>PARATHORMON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25">
            <text:p>260325</text:p>
          </table:table-cell>
          <table:table-cell table:style-name="ce7" office:value-type="string">
            <text:p>POLIPEPTIDO INHIBIDOR GASTRICO (G.I.P.) PLASMATIC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26">
            <text:p>260326</text:p>
          </table:table-cell>
          <table:table-cell table:style-name="ce7" office:value-type="string">
            <text:p>POLIPEPTIDO INTESTINAL VASOACTIVO (V.I.P.) PLASM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27">
            <text:p>260327</text:p>
          </table:table-cell>
          <table:table-cell table:style-name="ce7" office:value-type="string">
            <text:p>POLIPEPTIDO PANCREATIC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28">
            <text:p>260328</text:p>
          </table:table-cell>
          <table:table-cell table:style-name="ce7" office:value-type="string">
            <text:p>PROINSULIN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29">
            <text:p>260329</text:p>
          </table:table-cell>
          <table:table-cell table:style-name="ce7" office:value-type="string">
            <text:p>PROGESTERON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30">
            <text:p>260330</text:p>
          </table:table-cell>
          <table:table-cell table:style-name="ce7" office:value-type="string">
            <text:p>PROLACTIN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31">
            <text:p>260331</text:p>
          </table:table-cell>
          <table:table-cell table:style-name="ce7" office:value-type="string">
            <text:p>PROSTOGLANDINA E., O F., O P.G.A., O P.G.B., O P.G.F.I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32">
            <text:p>260332</text:p>
          </table:table-cell>
          <table:table-cell table:style-name="ce7" office:value-type="string">
            <text:p>RENIN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33">
            <text:p>260333</text:p>
          </table:table-cell>
          <table:table-cell table:style-name="ce7" office:value-type="string">
            <text:p>SOMATOTROFINA (STH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34">
            <text:p>260334</text:p>
          </table:table-cell>
          <table:table-cell table:style-name="ce7" office:value-type="string">
            <text:p>TESTOSTERON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35">
            <text:p>260335</text:p>
          </table:table-cell>
          <table:table-cell table:style-name="ce7" office:value-type="string">
            <text:p>TIROXINA PLASMATICA TOTAL (T4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36">
            <text:p>260336</text:p>
          </table:table-cell>
          <table:table-cell table:style-name="ce7" office:value-type="string">
            <text:p>TIROXINA EFECTIVA (ERT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37">
            <text:p>260337</text:p>
          </table:table-cell>
          <table:table-cell table:style-name="ce7" office:value-type="string">
            <text:p>TRI-LODOTIRONINA (T3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338">
            <text:p>260338</text:p>
          </table:table-cell>
          <table:table-cell table:style-name="ce7" office:value-type="string">
            <text:p>TIROTROFINA (TSH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401">
            <text:p>260401</text:p>
          </table:table-cell>
          <table:table-cell table:style-name="ce7" office:value-type="string">
            <text:p>PRUEBA DE ESTIMULO DE LA SECRECION DE SOMOTOTROFINA (CON DETERMINACION DE STH) <text:s text:c="15"/>-A-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402">
            <text:p>260402</text:p>
          </table:table-cell>
          <table:table-cell table:style-name="ce7" office:value-type="string">
            <text:p>PRUEBA DE FRENO DE LA SECRECION DE SOMATOTROFINA. <text:s/>(CON DETERMINACION DE SOMATOTROFINA) <text:s text:c="6"/>-A-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403">
            <text:p>260403</text:p>
          </table:table-cell>
          <table:table-cell table:style-name="ce7" office:value-type="string">
            <text:p>PRUEBA DE ESTIMULO HIPOTALAMO HIPOFISIARIA. <text:s text:c="7"/>(CON DETERMINACION DE FSH) <text:s text:c="16"/>-C-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404">
            <text:p>260404</text:p>
          </table:table-cell>
          <table:table-cell table:style-name="ce7" office:value-type="string">
            <text:p>PRUEBA DE ESTIMULO HIPOTALAMO HIPOFISIARIA. <text:s text:c="7"/>(CON DETERMINACION DE LH) <text:s text:c="17"/>-C-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405">
            <text:p>260405</text:p>
          </table:table-cell>
          <table:table-cell table:style-name="ce7" office:value-type="string">
            <text:p>PRUEBA DE ESTIMULO CANADAL CON HORMONA GONATROPA CORIONICA (HGG) (DETERMINACION DE ESTROGENOS TOTALES). <text:s text:c="40"/>-B-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406">
            <text:p>260406</text:p>
          </table:table-cell>
          <table:table-cell table:style-name="ce7" office:value-type="string">
            <text:p>PRUEBA DE ESTIMULO GONADAL CON HGG, (CON DETERMINACION DE TESTOSTERONA) <text:s text:c="23"/>-B-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407">
            <text:p>260407</text:p>
          </table:table-cell>
          <table:table-cell table:style-name="ce7" office:value-type="string">
            <text:p>PRUEBA DE ESTIMULO CON TRH (CON DETERMINACION DE TSH Y TIROXINA PLASMATICA) -T4- <text:s text:c="14"/>-C-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408">
            <text:p>260408</text:p>
          </table:table-cell>
          <table:table-cell table:style-name="ce7" office:value-type="string">
            <text:p>PRUEBA DE ESTIMULO CON TRH (CON DETERMINACION DE TSH) <text:s text:c="40"/>-C-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409">
            <text:p>260409</text:p>
          </table:table-cell>
          <table:table-cell table:style-name="ce7" office:value-type="string">
            <text:p>ESTIMULO HIPOTALAMICO- HIPOFISIARIO (CON DETERMINACION DE ACTH) <text:s text:c="30"/>-C-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410">
            <text:p>260410</text:p>
          </table:table-cell>
          <table:table-cell table:style-name="ce7" office:value-type="string">
            <text:p>INHIBICION HIPOTALAMICO- HIPOFISIARIA (CON DETERMINACION DE ACTH) <text:s text:c="28"/>-C-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411">
            <text:p>260411</text:p>
          </table:table-cell>
          <table:table-cell table:style-name="ce7" office:value-type="string">
            <text:p>PRUEBAS DE INHIBICION DE MUQUET O SIMILARES CON DETERMINACION DE CORTISOL. <text:s text:c="19"/>-B-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412">
            <text:p>260412</text:p>
          </table:table-cell>
          <table:table-cell table:style-name="ce7" office:value-type="string">
            <text:p>ESTUDIO DEL RITMO CIARCADIANO DE CORTISOL. <text:s/>-B-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413">
            <text:p>260413</text:p>
          </table:table-cell>
          <table:table-cell table:style-name="ce7" office:value-type="string">
            <text:p>PRUEBA ESTIMULO HIPOTALAMICA-HIPOFISIARIA CON DETERMINACION DE PROLACTINA. <text:s text:c="19"/>-C-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414">
            <text:p>260414</text:p>
          </table:table-cell>
          <table:table-cell table:style-name="ce7" office:value-type="string">
            <text:p>PRUEBA DE INHIBICION HIPOTALAMICA-HIPOFISIARIA CON DETERMINACION DE PROLACTINA. <text:s text:c="14"/>-C-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01">
            <text:p>260501</text:p>
          </table:table-cell>
          <table:table-cell table:style-name="ce7" office:value-type="string">
            <text:p>CENTELLOGRAMA DE CEREBRO- DOS POSICIONES-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02">
            <text:p>260502</text:p>
          </table:table-cell>
          <table:table-cell table:style-name="ce7" office:value-type="string">
            <text:p>POR CADA POSICION SUBSIGUIENTE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03">
            <text:p>260503</text:p>
          </table:table-cell>
          <table:table-cell table:style-name="ce7" office:value-type="string">
            <text:p>CENTELLOGRAFIA DE MEDULA OSE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04">
            <text:p>260504</text:p>
          </table:table-cell>
          <table:table-cell table:style-name="ce7" office:value-type="string">
            <text:p>MIELOGRAFIA ISOTOPICA. EXCLUIDO HONORARIO DEL CIRUJAN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05">
            <text:p>260505</text:p>
          </table:table-cell>
          <table:table-cell table:style-name="ce7" office:value-type="string">
            <text:p>CISTERNOGRAFIA ISOTOPICA. EXCLUIDO HONORARIO DEL CIRUJAN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06">
            <text:p>260506</text:p>
          </table:table-cell>
          <table:table-cell table:style-name="ce7" office:value-type="string">
            <text:p>FISTULOGRAFIA ISOTOPICA DEL L.C.R. EXCLUIDO HONORARIO DEL CIRUJAN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07">
            <text:p>260507</text:p>
          </table:table-cell>
          <table:table-cell table:style-name="ce7" office:value-type="string">
            <text:p>VENTRICULOGRAFIA ISOTOPICA. EXCLUIDO HONORARIO DEL CIRUJAN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08">
            <text:p>260508</text:p>
          </table:table-cell>
          <table:table-cell table:style-name="ce7" office:value-type="string">
            <text:p>CENTELLOGRAMA OSEO (UN AREA). <text:s text:c="21"/>IDEM A LAS AREAS ENUNCIADAS EN EL CODIGO 26.02.08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09">
            <text:p>260509</text:p>
          </table:table-cell>
          <table:table-cell table:style-name="ce7" office:value-type="string">
            <text:p>AREAS SUBSIGUIENTE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10">
            <text:p>260510</text:p>
          </table:table-cell>
          <table:table-cell table:style-name="ce7" office:value-type="string">
            <text:p>CENTELLOGRAFIA DE ARTICULACIONES. INCLUYE ARTROCENTESI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11">
            <text:p>260511</text:p>
          </table:table-cell>
          <table:table-cell table:style-name="ce7" office:value-type="string">
            <text:p>CENTELLOGRAMA DE TIROIDE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12">
            <text:p>260512</text:p>
          </table:table-cell>
          <table:table-cell table:style-name="ce7" office:value-type="string">
            <text:p>CENTELLOGRAMA DE TIROIDES Y MEDIASTIN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13">
            <text:p>260513</text:p>
          </table:table-cell>
          <table:table-cell table:style-name="ce7" office:value-type="string">
            <text:p>BARRIDO TOTAL (PARA CARCINOMA DE TIROIDES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14">
            <text:p>260514</text:p>
          </table:table-cell>
          <table:table-cell table:style-name="ce7" office:value-type="string">
            <text:p>CENTELLOGRAMA DE PARATIROIDE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15">
            <text:p>260515</text:p>
          </table:table-cell>
          <table:table-cell table:style-name="ce7" office:value-type="string">
            <text:p>CENTELLOGRAMA DE GLANDULAS SALIVALE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16">
            <text:p>260516</text:p>
          </table:table-cell>
          <table:table-cell table:style-name="ce7" office:value-type="string">
            <text:p>CENTELLOGRAMA DE PULMON (2 POSICIONES COMO MINIMO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17">
            <text:p>260517</text:p>
          </table:table-cell>
          <table:table-cell table:style-name="ce7" office:value-type="string">
            <text:p>CENTELLOGRAMA HEPATICO (2 POSICIONES COMO MINIMO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18">
            <text:p>260518</text:p>
          </table:table-cell>
          <table:table-cell table:style-name="ce7" office:value-type="string">
            <text:p>CENTELLOGRAFIA DEL POOL VASCULAR HEPATIC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19">
            <text:p>260519</text:p>
          </table:table-cell>
          <table:table-cell table:style-name="ce7" office:value-type="string">
            <text:p>CENTELLOGRAMA DE PANCREA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20">
            <text:p>260520</text:p>
          </table:table-cell>
          <table:table-cell table:style-name="ce7" office:value-type="string">
            <text:p>CENTELLOGRAMA DE BAZ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21">
            <text:p>260521</text:p>
          </table:table-cell>
          <table:table-cell table:style-name="ce7" office:value-type="string">
            <text:p>CENTELLOGRAMA RENAL (BILATERAL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22">
            <text:p>260522</text:p>
          </table:table-cell>
          <table:table-cell table:style-name="ce7" office:value-type="string">
            <text:p>CENTELLOGRAFIA DEL POOL VASCULAR RENAL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23">
            <text:p>260523</text:p>
          </table:table-cell>
          <table:table-cell table:style-name="ce7" office:value-type="string">
            <text:p>CENTELLOGRAMA DE PLACENT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24">
            <text:p>260524</text:p>
          </table:table-cell>
          <table:table-cell table:style-name="ce7" office:value-type="string">
            <text:p>CENTELLOGRAMA DE VIAS LINFATICAS (ABDOMINOINGUINALES AXILARES Y/O MEDIASTINALES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25">
            <text:p>260525</text:p>
          </table:table-cell>
          <table:table-cell table:style-name="ce7" office:value-type="string">
            <text:p>ANGIOGRAFIA RADIOISOTOPICA POR AREA. SE ENTIENDE POR AREAS: <text:s text:c="40"/>A) CAROTIDEO, CEREBRAL ANTERIOR Y MEDIAS (SILVIANAS). <text:s text:c="46"/>B) AORTO-ILIACAS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26">
            <text:p>260526</text:p>
          </table:table-cell>
          <table:table-cell table:style-name="ce7" office:value-type="string">
            <text:p>ESTUDIO DINAMICO RENAL. <text:s text:c="76"/>A) PRIMERA CIRCULACION SANGUINEA. <text:s text:c="16"/>B) CENTELLOGRAFIA RENAL. <text:s text:c="25"/>C) RADIORRENOGRAM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27">
            <text:p>260527</text:p>
          </table:table-cell>
          <table:table-cell table:style-name="ce7" office:value-type="string">
            <text:p>RADIOCARDIOGRAM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28">
            <text:p>260528</text:p>
          </table:table-cell>
          <table:table-cell table:style-name="ce7" office:value-type="string">
            <text:p>PERFUSION SANGUINEA MIOCARDICA CON RADIOISOTOPOS: A) EN ESTADO DE REPOSO. / B) REPOSO Y PRUEBA DE ESFUERZ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29">
            <text:p>260529</text:p>
          </table:table-cell>
          <table:table-cell table:style-name="ce7" office:value-type="string">
            <text:p>FLEBOGRAFIA RADIOISOTOPICA POR AREAS SAFENAS FEMORAL ILIACAS, POR CADA UNA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30">
            <text:p>260530</text:p>
          </table:table-cell>
          <table:table-cell table:style-name="ce7" office:value-type="string">
            <text:p>POR AREA ADICIONAL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31">
            <text:p>260531</text:p>
          </table:table-cell>
          <table:table-cell table:style-name="ce7" office:value-type="string">
            <text:p>DINAMICA DEL TRANSITO ESOFAGO-GASTRIC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60532">
            <text:p>260532</text:p>
          </table:table-cell>
          <table:table-cell table:style-name="ce7" office:value-type="string">
            <text:p>DINAMICA TRANSITO INTESTINAL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3" office:value-type="float" office:value="265003">
            <text:p>265003</text:p>
          </table:table-cell>
          <table:table-cell table:style-name="ce8" office:value-type="string">
            <text:p>SPECT CARDIACO</text:p>
          </table:table-cell>
          <table:table-cell table:style-name="ce3" office:value-type="float" office:value="1">
            <text:p>1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70101">
            <text:p>270101</text:p>
          </table:table-cell>
          <table:table-cell table:style-name="ce7" office:value-type="string">
            <text:p>HEMODIALISIS CON RIÑON ARTIFICIAL EN INSUFICIENCIA AGUDA. POR SESION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70102">
            <text:p>270102</text:p>
          </table:table-cell>
          <table:table-cell table:style-name="ce7" office:value-type="string">
            <text:p>HEMODIALISIS CON RIÑON ARTIFICIAL EN INSUFICIENCIA CRONICA. POR CADA SESION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70103">
            <text:p>270103</text:p>
          </table:table-cell>
          <table:table-cell table:style-name="ce7" office:value-type="string">
            <text:p>DIALISIS PERITONEAL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80101">
            <text:p>280101</text:p>
          </table:table-cell>
          <table:table-cell table:style-name="ce7" office:value-type="string">
            <text:p>ESPIROMETRIA <text:s/>(COMPRENDE: CAPACIDAD VITAL FORZADA, FLUJO ESPIRATORIO FORZADO, FLUJO MEDIO FORZADO)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80102">
            <text:p>280102</text:p>
          </table:table-cell>
          <table:table-cell table:style-name="ce7" office:value-type="string">
            <text:p>ESPIROMETRIA ANTES Y DESPUES DE USO DE BRONCODILATADORES (INCLUYE BRONCODILATADORES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80103">
            <text:p>280103</text:p>
          </table:table-cell>
          <table:table-cell table:style-name="ce7" office:value-type="string">
            <text:p>BRONCOESPIROMETRI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80104">
            <text:p>280104</text:p>
          </table:table-cell>
          <table:table-cell table:style-name="ce7" office:value-type="string">
            <text:p>TRAQUEOSCOPI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280105">
            <text:p>280105</text:p>
          </table:table-cell>
          <table:table-cell table:style-name="ce7" office:value-type="string">
            <text:p>BRONCOSCOPIA CON INSTRUMENTAL RIGID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80106">
            <text:p>280106</text:p>
          </table:table-cell>
          <table:table-cell table:style-name="ce7" office:value-type="string">
            <text:p>BRONCOFIBROSCOPI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80107">
            <text:p>280107</text:p>
          </table:table-cell>
          <table:table-cell table:style-name="ce7" office:value-type="string">
            <text:p>CURVA DE FLUJO VOLUMEN (CON O SIN ESPIROMETRIA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80108">
            <text:p>280108</text:p>
          </table:table-cell>
          <table:table-cell table:style-name="ce7" office:value-type="string">
            <text:p>DETERMINACION DE VOLUMENES PULMONARES (COMPRENDE CAPACIDAD VITAL, CAPACIDAD INSPIRATORIA, VOLUMEN RESIDUAL FUNCIONAL, CAPACIDAD PULMONAR TOTAL Y VOLUMEN DE RESERVA ESPIRATORIA)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80109">
            <text:p>280109</text:p>
          </table:table-cell>
          <table:table-cell table:style-name="ce7" office:value-type="string">
            <text:p>ESTUDIO DE MECANICA PULMONAR (COMPRENDE DISTENSIBILIDAD PULMONAR ESTATICA Y DINAMICA -COMPLIANCE- RESISTENCIA DE LAS VIAS AEREAS, CONDUCTANCIA Y COEFICIENTE DE RETRACCION ELASTICA)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80110">
            <text:p>280110</text:p>
          </table:table-cell>
          <table:table-cell table:style-name="ce7" office:value-type="string">
            <text:p>ANALISIS DE GASES EN AIRE ESPIRADO Y EN SANGRE ARTERIOVENOSA (COMPRENDE RELACION VD/VT, DIFERENCIA ARTERIAL DE OXIGENO Y CALCULO DE CORTO CIRCUITO ARTERIOVENOSO PULMONAR O SHUNT. INCLUYE ESTA PRESTACION DERTERMINACION DE OXIGENO Y C02 EN AIRE ESPIRAD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90101">
            <text:p>290101</text:p>
          </table:table-cell>
          <table:table-cell table:style-name="ce7" office:value-type="string">
            <text:p>ELECTROENCEFALOGRAFIA CON ACTIVACION SIMPLE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90102">
            <text:p>290102</text:p>
          </table:table-cell>
          <table:table-cell table:style-name="ce7" office:value-type="string">
            <text:p>ELECTROENCEFALOGRAFIA CON ACTIVACION COMPLEJ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90103">
            <text:p>290103</text:p>
          </table:table-cell>
          <table:table-cell table:style-name="ce7" office:value-type="string">
            <text:p>NISTAGMOGRAFIA. ELECTRORRETINOGRAFI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90104">
            <text:p>290104</text:p>
          </table:table-cell>
          <table:table-cell table:style-name="ce7" office:value-type="string">
            <text:p>ELECTROMIOGRAFIA DE MIEMBROS SUPERIORES O INFERIORES O FACIAL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90105">
            <text:p>290105</text:p>
          </table:table-cell>
          <table:table-cell table:style-name="ce7" office:value-type="string">
            <text:p>ELECTROMIOGRAFIA DE LOS CUATRO MIEMBROS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90106">
            <text:p>290106</text:p>
          </table:table-cell>
          <table:table-cell table:style-name="ce7" office:value-type="string">
            <text:p>ELECTROMIOGRAFIA CON VELOCIDAD DE CONDUCCION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90107">
            <text:p>290107</text:p>
          </table:table-cell>
          <table:table-cell table:style-name="ce7" office:value-type="string">
            <text:p>REFLEXOGRAMA PATELAR Y/O AQUILIANO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90108">
            <text:p>290108</text:p>
          </table:table-cell>
          <table:table-cell table:style-name="ce7" office:value-type="string">
            <text:p>CRONAXIMETRIA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90109">
            <text:p>290109</text:p>
          </table:table-cell>
          <table:table-cell table:style-name="ce7" office:value-type="string">
            <text:p>ELECTRODIAGNOSTICO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90110">
            <text:p>290110</text:p>
          </table:table-cell>
          <table:table-cell table:style-name="ce7" office:value-type="string">
            <text:p>REOGRAFIA CEREBRAL, CARDIACA O VASCULAR PERIFERICA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95001">
            <text:p>295001</text:p>
          </table:table-cell>
          <table:table-cell table:style-name="ce7" office:value-type="string">
            <text:p>ELECTROENCEFALOGRAMA DE SUEÑO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N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95002">
            <text:p>295002</text:p>
          </table:table-cell>
          <table:table-cell table:style-name="ce7" office:value-type="string">
            <text:p>VIDEOELECTROENCEFALOGRAMA DE 24 HS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N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95003">
            <text:p>295003</text:p>
          </table:table-cell>
          <table:table-cell table:style-name="ce7" office:value-type="string">
            <text:p>POLISOMNOGRAFIA NOCTURNA CON OXIMETRI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N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95004">
            <text:p>295004</text:p>
          </table:table-cell>
          <table:table-cell table:style-name="ce7" office:value-type="string">
            <text:p>POLISOMNOGRAFIA DIURN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N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95005">
            <text:p>295005</text:p>
          </table:table-cell>
          <table:table-cell table:style-name="ce7" office:value-type="string">
            <text:p>POLISOMNOGRAFIA NOCTURN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N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295006">
            <text:p>295006</text:p>
          </table:table-cell>
          <table:table-cell table:style-name="ce7" office:value-type="string">
            <text:p>POTENCIAL EVOCADO DE CUALQUIER VIA DE CONDUCCION O SENTIDO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N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95007">
            <text:p>295007</text:p>
          </table:table-cell>
          <table:table-cell table:style-name="ce7" office:value-type="string">
            <text:p>POTENCIAL EVOCADO VISUAL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N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95008">
            <text:p>295008</text:p>
          </table:table-cell>
          <table:table-cell table:style-name="ce7" office:value-type="string">
            <text:p>POTENCIAL EVOCADO COGNITIVOS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N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95009">
            <text:p>295009</text:p>
          </table:table-cell>
          <table:table-cell table:style-name="ce7" office:value-type="string">
            <text:p>POTENCIALES EVOCADOS SOMATOSENSITIVOS 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N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295010">
            <text:p>295010</text:p>
          </table:table-cell>
          <table:table-cell table:style-name="ce7" office:value-type="string">
            <text:p>POTENCIAL EVOCADO AUDITIVOS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N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00101">
            <text:p>300101</text:p>
          </table:table-cell>
          <table:table-cell table:style-name="ce7" office:value-type="string">
            <text:p>OFTALMODINAMOMETRIA. <text:s text:c="108"/>-BILATERAL-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00102">
            <text:p>300102</text:p>
          </table:table-cell>
          <table:table-cell table:style-name="ce7" office:value-type="string">
            <text:p>CAMPO VISUAL (CAMPIMETRIA Y/O PERIMETRIA). <text:s text:c="86"/>-BILATERAL-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00104">
            <text:p>300104</text:p>
          </table:table-cell>
          <table:table-cell table:style-name="ce7" office:value-type="string">
            <text:p>FONDO DE OJO Y/O ESQUIASCOPIA (CON DILATACION PUPILAR). <text:s text:c="73"/>-BILATERAL-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00105">
            <text:p>300105</text:p>
          </table:table-cell>
          <table:table-cell table:style-name="ce7" office:value-type="string">
            <text:p>TONOMETRIA. <text:s text:c="117"/>-BILATERAL-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00106">
            <text:p>300106</text:p>
          </table:table-cell>
          <table:table-cell table:style-name="ce7" office:value-type="string">
            <text:p>TONOMETRIA EN NIÑOS CON ANESTESIA GENERAL. <text:s text:c="86"/>-BILATERAL-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300107">
            <text:p>300107</text:p>
          </table:table-cell>
          <table:table-cell table:style-name="ce7" office:value-type="string">
            <text:p>EJERCICIOS ORTOPTICOS, POR SESION. <text:s text:c="94"/>-BILATERAL-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00108">
            <text:p>300108</text:p>
          </table:table-cell>
          <table:table-cell table:style-name="ce7" office:value-type="string">
            <text:p>GONIOSCOPIA. <text:s text:c="116"/>-BILATERAL-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00109">
            <text:p>300109</text:p>
          </table:table-cell>
          <table:table-cell table:style-name="ce7" office:value-type="string">
            <text:p>CURVA TENSIONAL. <text:s text:c="112"/>-BILATERAL-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00110">
            <text:p>300110</text:p>
          </table:table-cell>
          <table:table-cell table:style-name="ce7" office:value-type="string">
            <text:p>TONOGRAFIA (CON TONOGRAFO ELECTRONICO). <text:s text:c="89"/>-BILATERAL-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00111">
            <text:p>300111</text:p>
          </table:table-cell>
          <table:table-cell table:style-name="ce7" office:value-type="string">
            <text:p>RETINOGRAFIA CON TRES PLACAS. <text:s text:c="99"/>-UNILATERAL-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00112">
            <text:p>300112</text:p>
          </table:table-cell>
          <table:table-cell table:style-name="ce7" office:value-type="string">
            <text:p>RETINOGRAFIA CON TRES PLACAS. <text:s text:c="99"/>-BILATERAL-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00113">
            <text:p>300113</text:p>
          </table:table-cell>
          <table:table-cell table:style-name="ce7" office:value-type="string">
            <text:p>RETINOFLUORESCENCIA. <text:s text:c="108"/>-UNILATERAL-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00114">
            <text:p>300114</text:p>
          </table:table-cell>
          <table:table-cell table:style-name="ce7" office:value-type="string">
            <text:p>EXOFTALMOMETRIA. <text:s text:c="112"/>-BILATERAL-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00115">
            <text:p>300115</text:p>
          </table:table-cell>
          <table:table-cell table:style-name="ce7" office:value-type="string">
            <text:p>EXTRACCION DE CUERPO EXTRAÑO CONJUNTIVAL. <text:s text:c="87"/>-BILATERAL-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00116">
            <text:p>300116</text:p>
          </table:table-cell>
          <table:table-cell table:style-name="ce7" office:value-type="string">
            <text:p>EXTRACCION DE CUERPO EXTRAÑO EN CORNEA. <text:s text:c="41"/>-UNILATERAL-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00117">
            <text:p>300117</text:p>
          </table:table-cell>
          <table:table-cell table:style-name="ce7" office:value-type="string">
            <text:p>DEPILACION ELECTRICA DEL PARPADO (DE TODOS LOS ELEMENTOS AFECTADOS). <text:s text:c="60"/>-UNILATERAL-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00118">
            <text:p>300118</text:p>
          </table:table-cell>
          <table:table-cell table:style-name="ce7" office:value-type="string">
            <text:p>DILATACION DE CONDUCTO LACRIMONASAL CON INTUBACION. <text:s text:c="77"/>-UNILATERAL-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00119">
            <text:p>300119</text:p>
          </table:table-cell>
          <table:table-cell table:style-name="ce7" office:value-type="string">
            <text:p>OFTALMOSCOPIA INDIRECTA BINOCULAR CON ESQUEMA DE FONDO DE OJO. <text:s text:c="66"/>-BILATERAL-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00120">
            <text:p>300120</text:p>
          </table:table-cell>
          <table:table-cell table:style-name="ce7" office:value-type="string">
            <text:p>ESTUDIO DE FIJACION EN EL ESTRABISMO (CON VISUSCOPIO). <text:s text:c="74"/>-BILATERAL-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00121">
            <text:p>300121</text:p>
          </table:table-cell>
          <table:table-cell table:style-name="ce7" office:value-type="string">
            <text:p>CATERIZACION DE CONDUCTO LACRIMONASAL. <text:s text:c="90"/>-BILATERAL-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00122">
            <text:p>300122</text:p>
          </table:table-cell>
          <table:table-cell table:style-name="ce7" office:value-type="string">
            <text:p>EXOFTALMOLOGIA (INCLUYE PRESCRIPCION DE CRISTALES, SU CONTROL POSTERIOR, TONOMETRIA Y FONDO DE OJO). <text:s text:c="28"/>-BILATERAL-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10101">
            <text:p>310101</text:p>
          </table:table-cell>
          <table:table-cell table:style-name="ce7" office:value-type="string">
            <text:p>EXAMEN FUNCIONAL LABERINTIC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10102">
            <text:p>310102</text:p>
          </table:table-cell>
          <table:table-cell table:style-name="ce7" office:value-type="string">
            <text:p>AUDIOMETRI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10103">
            <text:p>310103</text:p>
          </table:table-cell>
          <table:table-cell table:style-name="ce7" office:value-type="string">
            <text:p>LOGOAUDIOMETRI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10104">
            <text:p>310104</text:p>
          </table:table-cell>
          <table:table-cell table:style-name="ce7" office:value-type="string">
            <text:p>PRUEBAS SUPRALIMINARES, CADA UN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10105">
            <text:p>310105</text:p>
          </table:table-cell>
          <table:table-cell table:style-name="ce7" office:value-type="string">
            <text:p>SELECCION DE OTOAMPLIFONO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10107">
            <text:p>310107</text:p>
          </table:table-cell>
          <table:table-cell table:style-name="ce7" office:value-type="string">
            <text:p>TECNICA DE PROETZ, HASTA DIEZ SESIONE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10108">
            <text:p>310108</text:p>
          </table:table-cell>
          <table:table-cell table:style-name="ce7" office:value-type="string">
            <text:p>INSUFLACION DE LAS TROMPAS DE EUSTAQUIO, (MAXIMO CINCO SESIONES) POR CADA UN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10109">
            <text:p>310109</text:p>
          </table:table-cell>
          <table:table-cell table:style-name="ce7" office:value-type="string">
            <text:p>IMPEDANCIOMETRI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10110">
            <text:p>310110</text:p>
          </table:table-cell>
          <table:table-cell table:style-name="ce7" office:value-type="string">
            <text:p>EXAMEN FUNCIONAL DE NARIZ (RINOMANOMETRIA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10111">
            <text:p>310111</text:p>
          </table:table-cell>
          <table:table-cell table:style-name="ce7" office:value-type="string">
            <text:p>EXTRACCION DE CUERPO EXTRAÑO EN OIDO. <text:s text:c="13"/>EXTRACCION DE TAPON DE CERUMEN. (UNI O BILATERAL)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10112">
            <text:p>310112</text:p>
          </table:table-cell>
          <table:table-cell table:style-name="ce7" office:value-type="string">
            <text:p>TAPONAMIENTO NASAL ANTERIOR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10113">
            <text:p>310113</text:p>
          </table:table-cell>
          <table:table-cell table:style-name="ce7" office:value-type="string">
            <text:p>TAPONAMIENTO NASAL ANTEROPOSTERIOR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10114">
            <text:p>310114</text:p>
          </table:table-cell>
          <table:table-cell table:style-name="ce7" office:value-type="string">
            <text:p>EXTRACCION DE CUERPO EXTRAÑO EN NARIZ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10115">
            <text:p>310115</text:p>
          </table:table-cell>
          <table:table-cell table:style-name="ce7" office:value-type="string">
            <text:p>CAUTERIZACION DE NARIZ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10116">
            <text:p>310116</text:p>
          </table:table-cell>
          <table:table-cell table:style-name="ce7" office:value-type="string">
            <text:p>LAVAJE DE SENO PARANASAL UNI O BILATERAL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10117">
            <text:p>310117</text:p>
          </table:table-cell>
          <table:table-cell table:style-name="ce7" office:value-type="string">
            <text:p>LARINGOSCOPIA INDIRECTA DIAGNOSTIC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10118">
            <text:p>310118</text:p>
          </table:table-cell>
          <table:table-cell table:style-name="ce7" office:value-type="string">
            <text:p>LARINGOSCOPIA DIRECT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10119">
            <text:p>310119</text:p>
          </table:table-cell>
          <table:table-cell table:style-name="ce7" office:value-type="string">
            <text:p>EXPRESION DE ADENOIDES O LAVAJE RINOADENOIDE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10120">
            <text:p>310120</text:p>
          </table:table-cell>
          <table:table-cell table:style-name="ce7" office:value-type="string">
            <text:p>EXTRACCION DE CALCULO SALIVAL, SIN INCISION CATERIZACION, DILATACION DE CONDUCTO SALIVAL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10121">
            <text:p>310121</text:p>
          </table:table-cell>
          <table:table-cell table:style-name="ce7" office:value-type="string">
            <text:p>INYECCION DE SUSTANCIA RADIOPACA PARA BRONCOGRAFI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10122">
            <text:p>310122</text:p>
          </table:table-cell>
          <table:table-cell table:style-name="ce7" office:value-type="string">
            <text:p>OTOMICROSCOPI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20104">
            <text:p>320104</text:p>
          </table:table-cell>
          <table:table-cell table:style-name="ce7" office:value-type="string">
            <text:p>ATENCION DEL RECIEN NACIDO NORMAL O PATOLOGICO EN SALA DE PARTOS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30101">
            <text:p>330101</text:p>
          </table:table-cell>
          <table:table-cell table:style-name="ce7" office:value-type="string">
            <text:p>PSICOTERAPIAS INDIVIDUALES, NIÑOS O ADULTOS, POR SESION MINIMA DE 40 MINUTOS PRACTICADAS POR ESPECIALISTAS (CON O SIN PSICODIAGNOSTICO) DEBIDAMENTE AUTORIZADAS. NARCOTERAPI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330102">
            <text:p>330102</text:p>
          </table:table-cell>
          <table:table-cell table:style-name="ce7" office:value-type="string">
            <text:p>PSICOTERAPIAS GRUPALES O COLECTIVAS, NIÑOS O ADULTOS POR SESION MINIMA DE 60' PRACTICADA POR ESPECIALISTAS DEBIDAMENTE AUTORIZADOS, POR PACIENTE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330103">
            <text:p>330103</text:p>
          </table:table-cell>
          <table:table-cell table:style-name="ce7" office:value-type="string">
            <text:p>PSICOTERAPIA DE PAREJA O FAMILIA, POR SESION MINIMA DE 50 MINUTOS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330107">
            <text:p>330107</text:p>
          </table:table-cell>
          <table:table-cell table:style-name="ce7" office:value-type="string">
            <text:p>GOTEO CON PSICOFARMACOS EN LOS ENFERMOS NO INTERNADOS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330109">
            <text:p>330109</text:p>
          </table:table-cell>
          <table:table-cell table:style-name="ce7" office:value-type="string">
            <text:p>SUEÑO PROLONGADO. POR DIA. INCLUYE LAS VISITAS DURANTE ESE PERIOD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30110">
            <text:p>330110</text:p>
          </table:table-cell>
          <table:table-cell table:style-name="ce7" office:value-type="string">
            <text:p>REFLEJOS CONDICIONADOS (HASTA 15 SESIONES). POR SESION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30111">
            <text:p>330111</text:p>
          </table:table-cell>
          <table:table-cell table:style-name="ce7" office:value-type="string">
            <text:p>PRUEBAS PSICOMETRICAS (BATERIA DE UN MINIMO DE CUATRO TESTS)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30112">
            <text:p>330112</text:p>
          </table:table-cell>
          <table:table-cell table:style-name="ce7" office:value-type="string">
            <text:p>PRUEBAS PROYECTIVAS. PERFIL DE PERSONALIDAD (BATERIA DE UN MINIMO DE 4 TESTS)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101">
            <text:p>340101</text:p>
          </table:table-cell>
          <table:table-cell table:style-name="ce7" office:value-type="string">
            <text:p>RADIOSCOPIA SIMPLE (COMO UNICO ESTUDIO ). A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102">
            <text:p>340102</text:p>
          </table:table-cell>
          <table:table-cell table:style-name="ce7" office:value-type="string">
            <text:p>RADIOSCOPIA CON INTENSIFICADOR DE IMAGENES (AGREGAR AL CODIGO CORRESPONDIENTE). D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103">
            <text:p>340103</text:p>
          </table:table-cell>
          <table:table-cell table:style-name="ce7" office:value-type="string">
            <text:p>RADIOSCOPIA CON CIRCUITO CERRADO DE TELEVISION (AGREGAR AL CODIGO CORRESPONDIENTE). D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201">
            <text:p>340201</text:p>
          </table:table-cell>
          <table:table-cell table:style-name="ce7" office:value-type="string">
            <text:p>RADIOGRAFIA DEL CRANEO, CARA, SENOS PARANASALES O CAVUN, PRIMERA EXPOSICION. B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202">
            <text:p>340202</text:p>
          </table:table-cell>
          <table:table-cell table:style-name="ce7" office:value-type="string">
            <text:p>POR EXPOSICION SUBISGUIENTE. B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203">
            <text:p>340203</text:p>
          </table:table-cell>
          <table:table-cell table:style-name="ce7" office:value-type="string">
            <text:p>HUESO TEMPORAL O AGUJEROS OPTICOS, COMPARATIVOS, POR INCIDENCIA Y POR PAR. B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204">
            <text:p>340204</text:p>
          </table:table-cell>
          <table:table-cell table:style-name="ce7" office:value-type="string">
            <text:p>ARTICULACION TEMPOROMANDIBULAR, TRES POSICIONES, COMPARATIVAS. B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205">
            <text:p>340205</text:p>
          </table:table-cell>
          <table:table-cell table:style-name="ce7" office:value-type="string">
            <text:p>ORTOPANTOMOGRAFIA (RADIOGRAFIA PANORAMICA DE CRANEO CARA) PRIMERA EXPOSICION. L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206">
            <text:p>340206</text:p>
          </table:table-cell>
          <table:table-cell table:style-name="ce7" office:value-type="string">
            <text:p>POR EXPOSICION SUBSIGUIENTE. L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207">
            <text:p>340207</text:p>
          </table:table-cell>
          <table:table-cell table:style-name="ce7" office:value-type="string">
            <text:p>TELERRADIOGRAFIA DE CRANEO Y/O PERFIL FACIAL CON CEFALOSTATO: PRIMERA EXPOSICION. G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208">
            <text:p>340208</text:p>
          </table:table-cell>
          <table:table-cell table:style-name="ce7" office:value-type="string">
            <text:p>POR EXPOSICION SUBSIGUIENTE. G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209">
            <text:p>340209</text:p>
          </table:table-cell>
          <table:table-cell table:style-name="ce7" office:value-type="string">
            <text:p>RADIOGRAFIA DE RAQUIS (COLUMNA) PRIMERA EXPOSICION. B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210">
            <text:p>340210</text:p>
          </table:table-cell>
          <table:table-cell table:style-name="ce7" office:value-type="string">
            <text:p>POR EXPOSICION SUBSIGUIENTE. B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211">
            <text:p>340211</text:p>
          </table:table-cell>
          <table:table-cell table:style-name="ce7" office:value-type="string">
            <text:p>RADIOGRAFIA DE HOMBRO, HUMERO, PELVIS, CADERA Y FEMUR PRIMERA EXPOSICION. 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212">
            <text:p>340212</text:p>
          </table:table-cell>
          <table:table-cell table:style-name="ce7" office:value-type="string">
            <text:p>POR EXPOSICION SUBSIGUIENTE. 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213">
            <text:p>340213</text:p>
          </table:table-cell>
          <table:table-cell table:style-name="ce7" office:value-type="string">
            <text:p>RADIOGRAFIA DE CODO, ANTEBRAZO, MUÑECA, MANO, DEDOS, RODILLA, PIERNA, TOBILLO Y PIE: DOS POR PLACA. 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214">
            <text:p>340214</text:p>
          </table:table-cell>
          <table:table-cell table:style-name="ce7" office:value-type="string">
            <text:p>MEDICION COMPARATIVA DE MIEMBROS INFERIORES (ORTORRADIOGRAFIA) POR ESTUDIO. B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215">
            <text:p>340215</text:p>
          </table:table-cell>
          <table:table-cell table:style-name="ce7" office:value-type="string">
            <text:p>RADIOGRAFIA AMPLIADA O MACRORRADIOGRAFIA. A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216">
            <text:p>340216</text:p>
          </table:table-cell>
          <table:table-cell table:style-name="ce7" office:value-type="string">
            <text:p>ARTROGRAFIA (SIN HONORARIO DE ESPECIALISTA) PRIMERA EXPOSICION. A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217">
            <text:p>340217</text:p>
          </table:table-cell>
          <table:table-cell table:style-name="ce7" office:value-type="string">
            <text:p>POR EXPOSICION SUBSIGUIENTE. A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218">
            <text:p>340218</text:p>
          </table:table-cell>
          <table:table-cell table:style-name="ce7" office:value-type="string">
            <text:p>UNA PLACA (APICAL). A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219">
            <text:p>340219</text:p>
          </table:table-cell>
          <table:table-cell table:style-name="ce7" office:value-type="string">
            <text:p>UNA PLACA (OCUSAL). A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220">
            <text:p>340220</text:p>
          </table:table-cell>
          <table:table-cell table:style-name="ce7" office:value-type="string">
            <text:p>SEMISERIADA HASTA 7 (SIETE) PLACAS. A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221">
            <text:p>340221</text:p>
          </table:table-cell>
          <table:table-cell table:style-name="ce7" office:value-type="string">
            <text:p>SERIADA DE 7 (SIETE) A 14 (CATORCE) PLACAS. A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301">
            <text:p>340301</text:p>
          </table:table-cell>
          <table:table-cell table:style-name="ce7" office:value-type="string">
            <text:p>RADIOGRAFIA O TELERRADIOGRAFIA DE TORAX: CON O SIN TRAZADO DE DIAMETROS CARDIACOS, CON O SIN RELLENO ESOFAGICO, DE PRIMERA EXPOSICION. A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302">
            <text:p>340302</text:p>
          </table:table-cell>
          <table:table-cell table:style-name="ce7" office:value-type="string">
            <text:p>POR EXPOSICION SUBSIGUIENTE. A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303">
            <text:p>340303</text:p>
          </table:table-cell>
          <table:table-cell table:style-name="ce7" office:value-type="string">
            <text:p>BRONCOGRAFIA (SIN ENDOSCOPIA, SIN ANESTESIA GENERAL) CADA PULMON, MINIMO 4 EXPOSICIONES POR ESTUDIO. B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304">
            <text:p>340304</text:p>
          </table:table-cell>
          <table:table-cell table:style-name="ce7" office:value-type="string">
            <text:p>NEUMOMEDIASTINO: FRENTE Y PERFIL (SIN HONORARIO DEL ESPECIALISTA). B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401">
            <text:p>340401</text:p>
          </table:table-cell>
          <table:table-cell table:style-name="ce7" office:value-type="string">
            <text:p>SIALOGRAFIA, POR GLANDULA Y POR LADO: POR ESTUDIO CON UN MINIMO DE TRES PLACAS. B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402">
            <text:p>340402</text:p>
          </table:table-cell>
          <table:table-cell table:style-name="ce7" office:value-type="string">
            <text:p>ESOFAGO, ESTUDIO RADIOLOGICO SERIADO (COMO MINIMO 2 PLACAS CUATRO EXPOSICIONES) COMO UNICO ESTUDIO. C #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403">
            <text:p>340403</text:p>
          </table:table-cell>
          <table:table-cell table:style-name="ce7" office:value-type="string">
            <text:p>ESTOMAGO Y DUODENO, ESTUDIO SERIADO (MINIMO 10 EXPOSICIONES) POR ESTUDIO. C #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404">
            <text:p>340404</text:p>
          </table:table-cell>
          <table:table-cell table:style-name="ce7" office:value-type="string">
            <text:p>ESTOMAGO Y DUODENO CON TECNICA DE DOBLE CONTRASTE (MINIMO 12 EXPOSICIONES) C #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405">
            <text:p>340405</text:p>
          </table:table-cell>
          <table:table-cell table:style-name="ce7" office:value-type="string">
            <text:p>ESTUDIO SERIADO ESOFAGOGASTRODUODENAL (MINIMO DOCE EXPOSICIONES) POR ESTUDIO. C #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406">
            <text:p>340406</text:p>
          </table:table-cell>
          <table:table-cell table:style-name="ce7" office:value-type="string">
            <text:p>DUODENOGRAFIA HIPOTONICA (MINIMO 4 PLACAS) POR ESTUDIO (INCLUYE SONDAJE DUODENAL). C #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407">
            <text:p>340407</text:p>
          </table:table-cell>
          <table:table-cell table:style-name="ce7" office:value-type="string">
            <text:p>TRANSITO DE INTESTINO DELGADO O DE COLON (MINIMO 3 PLACAS) POR ESTUDIO. C #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408">
            <text:p>340408</text:p>
          </table:table-cell>
          <table:table-cell table:style-name="ce7" office:value-type="string">
            <text:p>ESTUDIO RADIOLOGICO SERIADO ILEOCECOAPENDICULAR (MINIMO 2 PLACAS) POR ESTUDIO. C #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409">
            <text:p>340409</text:p>
          </table:table-cell>
          <table:table-cell table:style-name="ce7" office:value-type="string">
            <text:p>COLON POR ENEMA Y EVACUADO (MINIMO 3 PLACAS) POR ESTUDIO. A #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410">
            <text:p>340410</text:p>
          </table:table-cell>
          <table:table-cell table:style-name="ce7" office:value-type="string">
            <text:p>COLON POR ENEMA Y EVACUADO (MINIMO 5 PLACAS) POR ESTUDIO C #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411">
            <text:p>340411</text:p>
          </table:table-cell>
          <table:table-cell table:style-name="ce7" office:value-type="string">
            <text:p>COLON POR ENEMA, EVACUADO E INSUFLADO, TECNICA DE FISHER (MINIMO 6 PLACAS) POR ESTUDIO. C #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412">
            <text:p>340412</text:p>
          </table:table-cell>
          <table:table-cell table:style-name="ce7" office:value-type="string">
            <text:p>COLON POR ENEMA, EVACUADO Y DOBLE CONTRASTE (MINIMO 8 PLACAS) TECNICA DE MALMO, POR ESTUDIO. C #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413">
            <text:p>340413</text:p>
          </table:table-cell>
          <table:table-cell table:style-name="ce7" office:value-type="string">
            <text:p>COLECISTOGRAFIA ORAL, INCLUYE PRUEBA DE EVACUACION (MINIMO 3 PLACAS) POR ESTUDIO. B #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414">
            <text:p>340414</text:p>
          </table:table-cell>
          <table:table-cell table:style-name="ce7" office:value-type="string">
            <text:p>COLECISTOGRAFIA ENDOVENOSA, INCLUYE PRUEBA DE EVACUACION (MINIMO 5 PLACAS) POR ESTUDIO. B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415">
            <text:p>340415</text:p>
          </table:table-cell>
          <table:table-cell table:style-name="ce7" office:value-type="string">
            <text:p>COLANGIOGRAFIA ENDOVENOSA (MINIMO 5 PLACAS) POR ESTUDIO. B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416">
            <text:p>340416</text:p>
          </table:table-cell>
          <table:table-cell table:style-name="ce7" office:value-type="string">
            <text:p>COLANGIOGRAFIA OPERATORIA (PRIMERA PLACA). A *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417">
            <text:p>340417</text:p>
          </table:table-cell>
          <table:table-cell table:style-name="ce7" office:value-type="string">
            <text:p>COLANGIOGRAFIA OPERATORIA, POR CADA PLACA SUBSIGUIENTE. A *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418">
            <text:p>340418</text:p>
          </table:table-cell>
          <table:table-cell table:style-name="ce7" office:value-type="string">
            <text:p>FISTULOCOLANGIOGRAFIA, COLANGIOGRAFIA POSTOPERATORIA, (MINIMO 3 PLACAS) POR ESTUDIO. A # *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419">
            <text:p>340419</text:p>
          </table:table-cell>
          <table:table-cell table:style-name="ce7" office:value-type="string">
            <text:p>COLANGIOGRAFIA RETROGRADA POR FIBROSCOPIA (MINIMO 3 PLACAS) POR ESTUDIO (SIN HONORARIO DE ESPECIALISTA). D #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420">
            <text:p>340420</text:p>
          </table:table-cell>
          <table:table-cell table:style-name="ce7" office:value-type="string">
            <text:p>NEUMOPERITONEOGRAFIA, RETRONEUMOPERITONEOGRAFIA, UNI O BILATERAL, (MINIMO 3 PLACAS) POR ESTUDIO (SINHONORARIO DEL ESPECIALISTA). B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421">
            <text:p>340421</text:p>
          </table:table-cell>
          <table:table-cell table:style-name="ce7" office:value-type="string">
            <text:p>RADIOGRAFIA SIMPLE DE ABDOMEN, PRIMERA EXPOSICION. A *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422">
            <text:p>340422</text:p>
          </table:table-cell>
          <table:table-cell table:style-name="ce7" office:value-type="string">
            <text:p>POR EXPOSICION SUBSIGUIENTE. A *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501">
            <text:p>340501</text:p>
          </table:table-cell>
          <table:table-cell table:style-name="ce7" office:value-type="string">
            <text:p>RADIOGRAFIA SIMPLE DE ARBOL URINARIO. B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BAJ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502">
            <text:p>340502</text:p>
          </table:table-cell>
          <table:table-cell table:style-name="ce7" office:value-type="string">
            <text:p>UROGRAMA EXCRETOR PIELOGRAFIA DESCENDENTE, (MINIMO SIMPLE 3 PLACAS) POR ESTUDIO. B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503">
            <text:p>340503</text:p>
          </table:table-cell>
          <table:table-cell table:style-name="ce7" office:value-type="string">
            <text:p>UROGRAMA EXCRETOR CON ESTUDIO VESICAL, PRE Y POST MICCIONAL (MINIMO SIMPLE Y 5 PLACAS) POR ESTUDIO. B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504">
            <text:p>340504</text:p>
          </table:table-cell>
          <table:table-cell table:style-name="ce7" office:value-type="string">
            <text:p>UROGRAMA MINUTADO O POR GOTEO, PIELOGRAFIA POR PERFUSION (MINIMO SIMPLE Y 5 PLACAS) POR ESTUDIO. B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505">
            <text:p>340505</text:p>
          </table:table-cell>
          <table:table-cell table:style-name="ce7" office:value-type="string">
            <text:p>PIELOGRAFIA ASCENDENTE (SIN HONORARIOS DEL ESPECIALISTA) PRIMERA PLACA. B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506">
            <text:p>340506</text:p>
          </table:table-cell>
          <table:table-cell table:style-name="ce7" office:value-type="string">
            <text:p>POR EXPOSICION SUBSIGUIENTE. B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507">
            <text:p>340507</text:p>
          </table:table-cell>
          <table:table-cell table:style-name="ce7" office:value-type="string">
            <text:p>CISTOURETROGRAFIA MICCIONAL. CISTOURETROGRAFIA ASCENDENTE (MINIMO 2 PLACAS) POR ESTUDIO. B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508">
            <text:p>340508</text:p>
          </table:table-cell>
          <table:table-cell table:style-name="ce7" office:value-type="string">
            <text:p>CISTORETROGRAFIA POR ESTUDIO DE INCONTINENCIA PARA DETECTAR REFLUJO, ETC. (MINIMO 4 PLACAS) POR ESTUDIO. B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601">
            <text:p>340601</text:p>
          </table:table-cell>
          <table:table-cell table:style-name="ce7" office:value-type="string">
            <text:p>MAMOGRAFIA (SENOGRAFIA): UNICAMENTE CON MAMOGRAFO ORIGINAL DE FABRICA CON TUBO DE MOLIBDENO Y PELICULA DE GRANO FINO, POR LADO, CRANEO-PODAL Y PERFIL H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602">
            <text:p>340602</text:p>
          </table:table-cell>
          <table:table-cell table:style-name="ce7" office:value-type="string">
            <text:p>MAMOGRAFIA, PROYECCION AXILAR (UNICAMENTE CON MAMOGRAFO ORIGINAL DE FABRICA CON TUBO DE MOLIBDENO Y PELICULA DE GRANO FINO) POR LADO H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603">
            <text:p>340603</text:p>
          </table:table-cell>
          <table:table-cell table:style-name="ce7" office:value-type="string">
            <text:p>GALACTOGRAFIA (CON O SIN MAMOGRAFO) POR LADO, DOS EXPOSICIONES POR ESTUDIO. B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340604">
            <text:p>340604</text:p>
          </table:table-cell>
          <table:table-cell table:style-name="ce8" office:value-type="string">
            <text:p>HISTEROSALPINGOGRAFIA CON PRUEBA DE COTTE (SIN HONORARIOS DEL ESPECIALISTA) (MINIMO 3 PLACAS) POR ESTUDIO. C #</text:p>
          </table:table-cell>
          <table:table-cell table:style-name="ce3" office:value-type="float" office:value="2">
            <text:p>2</text:p>
          </table:table-cell>
          <table:table-cell table:style-name="ce3" office:value-type="string">
            <text:p>S</text:p>
          </table:table-cell>
          <table:table-cell table:style-name="ce16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605">
            <text:p>340605</text:p>
          </table:table-cell>
          <table:table-cell table:style-name="ce7" office:value-type="string">
            <text:p>PELVINEUMOGRAFIA, (SIN HONORARIOS DEL ESPECIALISTA) (MINIMO 3 PLACAS) POR ESTUDIO. B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606">
            <text:p>340606</text:p>
          </table:table-cell>
          <table:table-cell table:style-name="ce7" office:value-type="string">
            <text:p>GINECOGRAFIA (SIN HONORARIOS DEL ESPECIALISTA) (MINIMO 6 PLACAS) POR ESTUDIO. C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607">
            <text:p>340607</text:p>
          </table:table-cell>
          <table:table-cell table:style-name="ce7" office:value-type="string">
            <text:p>PELVIMETRIA RADIOLOGICA (MINIMO 2 PLACAS) POR ESTUDIO. B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608">
            <text:p>340608</text:p>
          </table:table-cell>
          <table:table-cell table:style-name="ce7" office:value-type="string">
            <text:p>RADIOGRAFIA DEL EMBARAZO (DIRECTA DE ABDOMEN). C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701">
            <text:p>340701</text:p>
          </table:table-cell>
          <table:table-cell table:style-name="ce7" office:value-type="string">
            <text:p>SINUSOGRAFIA POR CATETERISMO (MINIMO 6 PLACAS) POR ESTUDIO. D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702">
            <text:p>340702</text:p>
          </table:table-cell>
          <table:table-cell table:style-name="ce7" office:value-type="string">
            <text:p>VENTICULOGRAFIA POR INYECCION DE MEDIO CONTRASTANTE LIQUIDO O GASEOSO (MINIMO 6 PLACAS) POR ESTUDIO.B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703">
            <text:p>340703</text:p>
          </table:table-cell>
          <table:table-cell table:style-name="ce7" office:value-type="string">
            <text:p>ARTERIOGRAFIA CEREBRAL POR CATETERISMO (MINIMO 6 PLACAS) POR ESTUDIO. D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704">
            <text:p>340704</text:p>
          </table:table-cell>
          <table:table-cell table:style-name="ce7" office:value-type="string">
            <text:p>ARTERIOGRAFIA CAROTIDEA O VERTEBRAL (POR PUNCION DIRECTA) MINIMO 4 PLACAS POR ESTUDIO. B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705">
            <text:p>340705</text:p>
          </table:table-cell>
          <table:table-cell table:style-name="ce7" office:value-type="string">
            <text:p>NEUMOENCEFALOVENTRICULOGRAFIA FRACCIONADA, CISTERNOGRAFIA, (MINIMO 8 PLACAS) POR ESTUDIO. B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706">
            <text:p>340706</text:p>
          </table:table-cell>
          <table:table-cell table:style-name="ce7" office:value-type="string">
            <text:p>MIELOGRAFIA ASCENDENTE O DESCENDENTE. CISTERNOMIELOGRAFIA, RADICULOGRAFIA (MINIMO 4 PLACAS) POR ESTUDIO. D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707">
            <text:p>340707</text:p>
          </table:table-cell>
          <table:table-cell table:style-name="ce7" office:value-type="string">
            <text:p>DISCOGRAFIA. NEUROGRAFIA. EPIDUROGRAFIA (MINIMO 2 PLACAS) POR ESTUDIO. D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801">
            <text:p>340801</text:p>
          </table:table-cell>
          <table:table-cell table:style-name="ce7" office:value-type="string">
            <text:p>CONTROL RADIOSCOPICO PARA COLOCACION DE MARCAPASO TRANSITORIO CON ELECTRODO ENDOCAVITARIO. D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802">
            <text:p>340802</text:p>
          </table:table-cell>
          <table:table-cell table:style-name="ce7" office:value-type="string">
            <text:p>CONTROL RADIOSCOPICO PARA COLOCACION DE MARCAPASO DEFINITIVO CON ELECTRODO ENDOCAVITARIO. D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803">
            <text:p>340803</text:p>
          </table:table-cell>
          <table:table-cell table:style-name="ce7" office:value-type="string">
            <text:p>CONTROL RADIOCOPICO PARA CATETERISMO DERECHO Y/O IZQUIERDO SIN ANGIOCARDIOGRAFIA. D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804">
            <text:p>340804</text:p>
          </table:table-cell>
          <table:table-cell table:style-name="ce7" office:value-type="string">
            <text:p>CARDIOGRAFIA O ANGIOCARDIOGRAFIA (MINIMO 6 PLACAS O 15 METROS DE PELICULA) POR ESTUDIO. D #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805">
            <text:p>340805</text:p>
          </table:table-cell>
          <table:table-cell table:style-name="ce7" office:value-type="string">
            <text:p>CORONARIOGRAFIA, INCLUYE VENTRICULOGRAFIA (MINIMO 45 METROS DE PELICULA) POR ESTUDIO. D #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806">
            <text:p>340806</text:p>
          </table:table-cell>
          <table:table-cell table:style-name="ce7" office:value-type="string">
            <text:p>INVESTIGACION DE FISTULAS VASCULARES PULMONARES, COMPRENDE AORTOGRAFIA TORACICA SELECTIVA DE ARTERIAS Y ANGIONEUMOGRAFIA (MINIMO 12 PLACAS 0 30 METROS DE PELICULA) POR ESTUDIO. D #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807">
            <text:p>340807</text:p>
          </table:table-cell>
          <table:table-cell table:style-name="ce7" office:value-type="string">
            <text:p>PANARTERIOGRAFIA DEL CAYADO AORTICO Y VASOS DEL CUELL0, POR CATERISMO, (MINIMO 6 PLACAS O 15 M. DE PELICULA) POR ESTUDIO. D #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808">
            <text:p>340808</text:p>
          </table:table-cell>
          <table:table-cell table:style-name="ce7" office:value-type="string">
            <text:p>AORTOGRAFIA POR PUNCION LUMBAR, PRIMERA EXPOSICION. B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809">
            <text:p>340809</text:p>
          </table:table-cell>
          <table:table-cell table:style-name="ce7" office:value-type="string">
            <text:p>AORTOGRAFIA POR PUNCION LUMBAR, POR CADA EXPOSICION SUBISIGUIENTE Y HASTA 4 EXPOSICIONES. B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810">
            <text:p>340810</text:p>
          </table:table-cell>
          <table:table-cell table:style-name="ce7" office:value-type="string">
            <text:p>ARTERIOGRAFIA DE ARTERIAS MEDULARES Y/O INTERCOSTALES -POR ESTUDIO COMPLETO CUALQUIERA FUERE EL NUMERO DE PLACAS Y/O SESIONES-. D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811">
            <text:p>340811</text:p>
          </table:table-cell>
          <table:table-cell table:style-name="ce7" office:value-type="string">
            <text:p>ARTERIOGRAFIA SELECTIVA DE LAS RAMAS DE LA AORTA ABDOMINAL (MINIMO 6 PLACAS O 15 M. DE PELICULA). D #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812">
            <text:p>340812</text:p>
          </table:table-cell>
          <table:table-cell table:style-name="ce7" office:value-type="string">
            <text:p>ARTERIOGRAFIAS PERIFERICA DE LOS MIEMBROS POR PUNCION. PRIMERA EXPOSICION. B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813">
            <text:p>340813</text:p>
          </table:table-cell>
          <table:table-cell table:style-name="ce7" office:value-type="string">
            <text:p>ARTERIOGRAFIAS PERIFERICA DE LOS MIEMBROS -POR PUNCION- POR CADA EXPOSICION SUBSIGUIENTE Y HASTA 4 EXPOSICIONES. B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814">
            <text:p>340814</text:p>
          </table:table-cell>
          <table:table-cell table:style-name="ce7" office:value-type="string">
            <text:p>CAVOGRAFIA -PRIMERA EXPOSICION-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815">
            <text:p>340815</text:p>
          </table:table-cell>
          <table:table-cell table:style-name="ce7" office:value-type="string">
            <text:p>CAVOGRAFIA -POR CADA EXPOSICION SUBSIGUIENTE Y HASTA 4 EXPOSICIONES-. B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816">
            <text:p>340816</text:p>
          </table:table-cell>
          <table:table-cell table:style-name="ce7" office:value-type="string">
            <text:p>ESPLENOPORTOGRAFIA POR PUNCION ESPLENIC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817">
            <text:p>340817</text:p>
          </table:table-cell>
          <table:table-cell table:style-name="ce7" office:value-type="string">
            <text:p>ESPLENOPORTOGRAFIA POR CADA EXPOSICION SUBSIGUIENTE Y HASTA 4 EXPOSICIONES. B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818">
            <text:p>340818</text:p>
          </table:table-cell>
          <table:table-cell table:style-name="ce7" office:value-type="string">
            <text:p>FLEBOGRAFIA SELECTIVA DE AFLUENTES ABDOMINALES O TORACICO DE LA VENA CAVA -CAVOGRAFIA SELECTIVA POR CATETERISMO- PRIMERA EXPOSICION. D #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819">
            <text:p>340819</text:p>
          </table:table-cell>
          <table:table-cell table:style-name="ce7" office:value-type="string">
            <text:p>FLEBOGRAFIA SELECTIVA DE AFLUENTES ABDOMINALES O TORACICO DE LA VENA CAVA, POR EXPOSICION SUBSIGUIENTE Y HASTA 4 EXPOSICIONES. D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820">
            <text:p>340820</text:p>
          </table:table-cell>
          <table:table-cell table:style-name="ce7" office:value-type="string">
            <text:p>FLEBOGRAFIA DE MIEMBRO SUPERIOR O INFERIOR. PRIMERA EXPOSICION. B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821">
            <text:p>340821</text:p>
          </table:table-cell>
          <table:table-cell table:style-name="ce7" office:value-type="string">
            <text:p>FLEBOGRAFIA DE MIEMBRO SUPERIOR O INFERIOR. POR CADA EXPOSICION SUBSIGUIENTE Y HASTA 4 EXPOSICIONES. B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822">
            <text:p>340822</text:p>
          </table:table-cell>
          <table:table-cell table:style-name="ce7" office:value-type="string">
            <text:p>LINFOGRAFIA POR EXPOSICION. B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901">
            <text:p>340901</text:p>
          </table:table-cell>
          <table:table-cell table:style-name="ce7" office:value-type="string">
            <text:p>TOMOGRAFIA LINEAL, CUALQUIERA SEA LA ZONA O SISTEMA (MINIMO 5 PLACAS) POR ESTUDIO. 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340902">
            <text:p>340902</text:p>
          </table:table-cell>
          <table:table-cell table:style-name="ce7" office:value-type="string">
            <text:p>TOMOGRAFIA HIPOCICLOIDAL, POLITOMOGRAFIA, POR ESTUDIO. E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340903">
            <text:p>340903</text:p>
          </table:table-cell>
          <table:table-cell table:style-name="ce7" office:value-type="string">
            <text:p>FISTULOGRAFIA, ESTUDIO COMPLETO (MINIMO 2 PLACAS) POR ESTUDIO A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40904">
            <text:p>340904</text:p>
          </table:table-cell>
          <table:table-cell table:style-name="ce7" office:value-type="string">
            <text:p>DACRIOCISTOGRAFIA (MINIMO 3 PLACAS) POR ESTUDIO, SIN HONORARIOS DE ESPECIALISTA. B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905">
            <text:p>340905</text:p>
          </table:table-cell>
          <table:table-cell table:style-name="ce7" office:value-type="string">
            <text:p>RADIOGRAFIA EN QUIROFANO O HABITACION: CUALQUIERA FUERA EL ESTUDIO EFECTUADO, EXCLUIDO COLANGIOGRAFIA OPERATORIA, PRIMERA EXPOSICION. A, SIN HONORARIO SI NO ESTA PRESENTE EL MEDICO RADIOLOGO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906">
            <text:p>340906</text:p>
          </table:table-cell>
          <table:table-cell table:style-name="ce7" office:value-type="string">
            <text:p>RADIOGRAFIA EN QUIROFANO O HABITACION, EXPOSICIONES SUBSIGUIENTES, CADA UNA. A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907">
            <text:p>340907</text:p>
          </table:table-cell>
          <table:table-cell table:style-name="ce7" office:value-type="string">
            <text:p>RADIOSCOPIA EN QUIROFANO CON AMPLIFICADORES DE IMAGENES Y TV: POR ESTUDIO CUALQUIERA FUERE EL EFECTUADO. D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908">
            <text:p>340908</text:p>
          </table:table-cell>
          <table:table-cell table:style-name="ce7" office:value-type="string">
            <text:p>RADIOGRAFIA A DOMICILIO, EN RADIO URBANO, CUALQUIERA FUERE EL ESTUDIO EFECTUADO, PRIMERA EXPOSICION. 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0909">
            <text:p>340909</text:p>
          </table:table-cell>
          <table:table-cell table:style-name="ce7" office:value-type="string">
            <text:p>RADIOGRAFIA A DOMICILIO, EN RADIO URBANO, EXPOSICION SUBSIGUIENTE, POR CADA UNA. 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341001">
            <text:p>341001</text:p>
          </table:table-cell>
          <table:table-cell table:style-name="ce7" office:value-type="string">
            <text:p>T.A.C. CEREBRAL. L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341002">
            <text:p>341002</text:p>
          </table:table-cell>
          <table:table-cell table:style-name="ce7" office:value-type="string">
            <text:p>T.A.C. CEREBRAL REFORZADA. L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341003">
            <text:p>341003</text:p>
          </table:table-cell>
          <table:table-cell table:style-name="ce7" office:value-type="string">
            <text:p>T.A.C. CEREBRAL DE CONTROL. L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341004">
            <text:p>341004</text:p>
          </table:table-cell>
          <table:table-cell table:style-name="ce7" office:value-type="string">
            <text:p>T.A.C. OFTALMOLOGICA. L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341005">
            <text:p>341005</text:p>
          </table:table-cell>
          <table:table-cell table:style-name="ce7" office:value-type="string">
            <text:p>T.A.C. TIROIDEA. L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341006">
            <text:p>341006</text:p>
          </table:table-cell>
          <table:table-cell table:style-name="ce7" office:value-type="string">
            <text:p>T.A.C. MAMARIA. L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341007">
            <text:p>341007</text:p>
          </table:table-cell>
          <table:table-cell table:style-name="ce7" office:value-type="string">
            <text:p>T.A.C. GINECOLOGICA. L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341008">
            <text:p>341008</text:p>
          </table:table-cell>
          <table:table-cell table:style-name="ce7" office:value-type="string">
            <text:p>T.A.C. COMPLETA DE ABDOMEN. L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341009">
            <text:p>341009</text:p>
          </table:table-cell>
          <table:table-cell table:style-name="ce7" office:value-type="string">
            <text:p>T.A.C. HEPATOBILIAR, ESPLENICA, PANCREATICA, SUPRARRENAL, RENAL. L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341010">
            <text:p>341010</text:p>
          </table:table-cell>
          <table:table-cell table:style-name="ce7" office:value-type="string">
            <text:p>T.A.C. TORACIC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341011">
            <text:p>341011</text:p>
          </table:table-cell>
          <table:table-cell table:style-name="ce7" office:value-type="string">
            <text:p>T.A.C. VEJIGA Y PROSTAT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341012">
            <text:p>341012</text:p>
          </table:table-cell>
          <table:table-cell table:style-name="ce7" office:value-type="string">
            <text:p>T.A.C. DE OTROS ORGANOS O REGIONES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341013">
            <text:p>341013</text:p>
          </table:table-cell>
          <table:table-cell table:style-name="ce7" office:value-type="string">
            <text:p>T.A.C. DE COLUMNA.</text:p>
          </table:table-cell>
          <table:table-cell table:style-name="ce2" office:value-type="float" office:value="0">
            <text:p>0</text:p>
          </table:table-cell>
          <table:table-cell table:style-name="ce2" office:value-type="string">
            <text:p>S</text:p>
          </table:table-cell>
          <table:table-cell table:style-name="ce19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3" office:value-type="float" office:value="345039">
            <text:p>345039</text:p>
          </table:table-cell>
          <table:table-cell table:style-name="ce8" office:value-type="string">
            <text:p>MARCACION MAMARIA PREQUIRURGICA</text:p>
          </table:table-cell>
          <table:table-cell table:style-name="ce3" office:value-type="float" office:value="1">
            <text:p>1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3" office:value-type="float" office:value="345070">
            <text:p>345070</text:p>
          </table:table-cell>
          <table:table-cell table:style-name="ce8" office:value-type="string">
            <text:p>DENSITOMETRIA OSEA CUERPO ENTERO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3" office:value-type="float" office:value="345071">
            <text:p>345071</text:p>
          </table:table-cell>
          <table:table-cell table:style-name="ce8" office:value-type="string">
            <text:p>DENSITOMETRIA OSEA POR REGION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3" office:value-type="float" office:value="345090">
            <text:p>345090</text:p>
          </table:table-cell>
          <table:table-cell table:style-name="ce8" office:value-type="string">
            <text:p>RESONANCIA MAGNETICA NUCLEAR DE COLUMNA </text:p>
          </table:table-cell>
          <table:table-cell table:style-name="ce3" office:value-type="float" office:value="1">
            <text:p>1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3" office:value-type="float" office:value="345093">
            <text:p>345093</text:p>
          </table:table-cell>
          <table:table-cell table:style-name="ce8" office:value-type="string">
            <text:p>MAMOGRAFIA UNILATERAL CON MAGNIFICACION CON PROYECCION AXILAR</text:p>
          </table:table-cell>
          <table:table-cell table:style-name="ce3" office:value-type="float" office:value="1">
            <text:p>1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345094">
            <text:p>345094</text:p>
          </table:table-cell>
          <table:table-cell table:style-name="ce8" office:value-type="string">
            <text:p>MAMOGRAFIA BILATERAL CON MAGNIFICACION CON PROYECCION AXILAR</text:p>
          </table:table-cell>
          <table:table-cell table:style-name="ce3" office:value-type="float" office:value="1">
            <text:p>1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345131">
            <text:p>345131</text:p>
          </table:table-cell>
          <table:table-cell table:style-name="ce8" office:value-type="string">
            <text:p>ESPINOGRAFIA DE MIEMBROS SUPERIORES FTE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345132">
            <text:p>345132</text:p>
          </table:table-cell>
          <table:table-cell table:style-name="ce8" office:value-type="string">
            <text:p>ESPINOGRAFIA MIEMBROS INFERIORES PERFIL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345136">
            <text:p>345136</text:p>
          </table:table-cell>
          <table:table-cell table:style-name="ce8" office:value-type="string">
            <text:p>MAMOGRAFIA LOCALIZADA, FOCALIZADA, COMPRESION CON TECNICA DE MAGNIFICACION</text:p>
          </table:table-cell>
          <table:table-cell table:style-name="ce3" office:value-type="float" office:value="1">
            <text:p>1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3" office:value-type="float" office:value="345144">
            <text:p>345144</text:p>
          </table:table-cell>
          <table:table-cell table:style-name="ce8" office:value-type="string">
            <text:p>ANGIORESONANCIA CUALQUIER REGION</text:p>
          </table:table-cell>
          <table:table-cell table:style-name="ce3" office:value-type="float" office:value="1">
            <text:p>1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3" office:value-type="float" office:value="345159">
            <text:p>345159</text:p>
          </table:table-cell>
          <table:table-cell table:style-name="ce8" office:value-type="string">
            <text:p>ANGIOTOMOGRAFIA <text:s/>MULTISLICE DE CUERPO ENTERO </text:p>
          </table:table-cell>
          <table:table-cell table:style-name="ce3" office:value-type="float" office:value="2">
            <text:p>2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3" office:value-type="float" office:value="345165">
            <text:p>345165</text:p>
          </table:table-cell>
          <table:table-cell table:style-name="ce8" office:value-type="string">
            <text:p>T.A.C MULTISLICE 3D</text:p>
          </table:table-cell>
          <table:table-cell table:style-name="ce3" office:value-type="float" office:value="2">
            <text:p>2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3" office:value-type="float" office:value="345173">
            <text:p>345173</text:p>
          </table:table-cell>
          <table:table-cell table:style-name="ce8" office:value-type="string">
            <text:p>TC MULTISLICE DE CUALQUIER REGION</text:p>
          </table:table-cell>
          <table:table-cell table:style-name="ce3" office:value-type="float" office:value="2">
            <text:p>2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3" office:value-type="float" office:value="345275">
            <text:p>345275</text:p>
          </table:table-cell>
          <table:table-cell table:style-name="ce8" office:value-type="string">
            <text:p>PUNCION BIOPSIA BAJO CONTROL TOMOGRAFICO MAMARIA, TIROIDEA, PARTES BLANDAS Y PROSTATICA</text:p>
          </table:table-cell>
          <table:table-cell table:style-name="ce3" office:value-type="float" office:value="2">
            <text:p>2</text:p>
          </table:table-cell>
          <table:table-cell table:style-name="ce3" office:value-type="string">
            <text:p>N</text:p>
          </table:table-cell>
          <table:table-cell table:style-name="ce17" office:value-type="string">
            <text:p>ALTA COMPLEJIDAD </text:p>
          </table:table-cell>
          <table:table-cell table:number-columns-repeated="1019"/>
        </table:table-row>
        <table:table-row table:style-name="ro2">
          <table:table-cell table:style-name="ce2" office:value-type="float" office:value="350102">
            <text:p>350102</text:p>
          </table:table-cell>
          <table:table-cell table:style-name="ce7" office:value-type="string">
            <text:p>TELECOBALTOTERAPIA, TELECESIOTERAPIA, RADIOTERAPIA DINAMICA. CADA APLICACION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350201">
            <text:p>350201</text:p>
          </table:table-cell>
          <table:table-cell table:style-name="ce7" office:value-type="string">
            <text:p>HASTA 1000 MG/HOR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350202">
            <text:p>350202</text:p>
          </table:table-cell>
          <table:table-cell table:style-name="ce7" office:value-type="string">
            <text:p>CADA 1000 MG/HORA EXCEDENTES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350203">
            <text:p>350203</text:p>
          </table:table-cell>
          <table:table-cell table:style-name="ce7" office:value-type="string">
            <text:p>ALQUILER DEL RADIUM -POR TRATAMIENTO-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360101">
            <text:p>360101</text:p>
          </table:table-cell>
          <table:table-cell table:style-name="ce7" office:value-type="string">
            <text:p>URETROCISTOSCOPIA CON INSTRUMENTAL RIGID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60102">
            <text:p>360102</text:p>
          </table:table-cell>
          <table:table-cell table:style-name="ce7" office:value-type="string">
            <text:p>URETROCISTOFIBROSCOPI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60103">
            <text:p>360103</text:p>
          </table:table-cell>
          <table:table-cell table:style-name="ce7" office:value-type="string">
            <text:p>SONDAJE VESICAL -EVACUADOR, PARA INSTILACION TERAPEUTIC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360104">
            <text:p>360104</text:p>
          </table:table-cell>
          <table:table-cell table:style-name="ce7" office:value-type="string">
            <text:p>SONDAJE VESICAL -PARA CISTOGRAFIA DE REPLESION, URETROCISTOGRAFIA-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360105">
            <text:p>360105</text:p>
          </table:table-cell>
          <table:table-cell table:style-name="ce7" office:value-type="string">
            <text:p>CISTOTONOMANOMETRI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MEDIANA COMPLEJIDAD</text:p>
          </table:table-cell>
          <table:table-cell table:number-columns-repeated="1019"/>
        </table:table-row>
        <table:table-row table:style-name="ro2">
          <table:table-cell table:style-name="ce2" office:value-type="float" office:value="360106">
            <text:p>360106</text:p>
          </table:table-cell>
          <table:table-cell table:style-name="ce7" office:value-type="string">
            <text:p>DILATACION URETRAL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360107">
            <text:p>360107</text:p>
          </table:table-cell>
          <table:table-cell table:style-name="ce7" office:value-type="string">
            <text:p>URETROSCOPI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370101">
            <text:p>370101</text:p>
          </table:table-cell>
          <table:table-cell table:style-name="ce7" office:value-type="string">
            <text:p>INSUFICIENCIA RESPIRATORIA AGUDA GRAVE SINDROME LARINGEO, NEUMOTORAX HIPERTENSIVO-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370102">
            <text:p>370102</text:p>
          </table:table-cell>
          <table:table-cell table:style-name="ce7" office:value-type="string">
            <text:p>INSUFICIENCIA CIRCULATORIA AGUDA GRAVE -EDEMA AGUDA DE PULMON, EMBOLIA DE PULMON, ARRITMIA AGUDA GRAVE, SHOCK-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370103">
            <text:p>370103</text:p>
          </table:table-cell>
          <table:table-cell table:style-name="ce7" office:value-type="string">
            <text:p>INSUFICIENCIA SUPRARRENAL AGUD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370104">
            <text:p>370104</text:p>
          </table:table-cell>
          <table:table-cell table:style-name="ce7" office:value-type="string">
            <text:p>SINDROME PSIQUIATRICO AGUDO GRAVE -DELIRIUM TREMENS, ESQUIZOFRENIA AGUDA, CRISIS EPILEPTICA SUBINTRATANTES-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370105">
            <text:p>370105</text:p>
          </table:table-cell>
          <table:table-cell table:style-name="ce7" office:value-type="string">
            <text:p>ENVENENAMIENTOS AGUDOS GRAVES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370106">
            <text:p>370106</text:p>
          </table:table-cell>
          <table:table-cell table:style-name="ce7" office:value-type="string">
            <text:p>PANCREATITIS AGUDA. HEMORRAGIA DIGESTIVA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400101">
            <text:p>400101</text:p>
          </table:table-cell>
          <table:table-cell table:style-name="ce7" office:value-type="string">
            <text:p>ARANCEL GLOBAL POR CADA 24 HORAS DE ATENCION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400102">
            <text:p>400102</text:p>
          </table:table-cell>
          <table:table-cell table:style-name="ce7" office:value-type="string">
            <text:p>CONTROL DE PRESION, POR CATETERISMO CARDIACO, EN ARTERIA Y CAPILAR PULMONAR Y/O MEDICION DE VOLUMEN MINUTO POR TERMODILUCION -PRIMERA DETERMINACION-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400103">
            <text:p>400103</text:p>
          </table:table-cell>
          <table:table-cell table:style-name="ce7" office:value-type="string">
            <text:p>POR DETERMINACION SUBSIGUIENTE Y HASTA UN MAXIMO DE SEIS POR 24 HORAS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400104">
            <text:p>400104</text:p>
          </table:table-cell>
          <table:table-cell table:style-name="ce7" office:value-type="string">
            <text:p>DETERMINACION DE CONSUMO DE OXIGENO POR METODOS DIRECTOS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410101">
            <text:p>410101</text:p>
          </table:table-cell>
          <table:table-cell table:style-name="ce7" office:value-type="string">
            <text:p>ARANCEL GLOBAL POR CADA 24 HORAS DE ATENCION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3" office:value-type="float" office:value="420101">
            <text:p>420101</text:p>
          </table:table-cell>
          <table:table-cell table:style-name="ce8" office:value-type="string">
            <text:p>CONSULTA MEDICA AMBULATORIA</text:p>
          </table:table-cell>
          <table:table-cell table:style-name="ce3" office:value-type="float" office:value="1">
            <text:p>1</text:p>
          </table:table-cell>
          <table:table-cell table:style-name="ce3" office:value-type="string">
            <text:p>S</text:p>
          </table:table-cell>
          <table:table-cell table:style-name="ce16" office:value-type="string">
            <text:p>CONSULTA MEDICA </text:p>
          </table:table-cell>
          <table:table-cell table:number-columns-repeated="1019"/>
        </table:table-row>
        <table:table-row table:style-name="ro2">
          <table:table-cell table:style-name="ce3" office:value-type="float" office:value="420301">
            <text:p>420301</text:p>
          </table:table-cell>
          <table:table-cell table:style-name="ce8" office:value-type="string">
            <text:p>ATENCION MEDICA EN INTERNACION CLINICA, POR DIA DE INTERNACION.</text:p>
          </table:table-cell>
          <table:table-cell table:style-name="ce3" office:value-type="float" office:value="1">
            <text:p>1</text:p>
          </table:table-cell>
          <table:table-cell table:style-name="ce3" office:value-type="string">
            <text:p>S</text:p>
          </table:table-cell>
          <table:table-cell table:style-name="ce16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3" office:value-type="float" office:value="420303">
            <text:p>420303</text:p>
          </table:table-cell>
          <table:table-cell table:style-name="ce8" office:value-type="string">
            <text:p>INTERCONSULTA ESPECIALIZADA EN INTERNACION.</text:p>
          </table:table-cell>
          <table:table-cell table:style-name="ce3" office:value-type="float" office:value="1">
            <text:p>1</text:p>
          </table:table-cell>
          <table:table-cell table:style-name="ce3" office:value-type="string">
            <text:p>S</text:p>
          </table:table-cell>
          <table:table-cell table:style-name="ce16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3" office:value-type="float" office:value="425001">
            <text:p>425001</text:p>
          </table:table-cell>
          <table:table-cell table:style-name="ce8" office:value-type="string">
            <text:p>CONSULTA DE GUARDIA</text:p>
          </table:table-cell>
          <table:table-cell table:style-name="ce3" office:value-type="float" office:value="0">
            <text:p>0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CONSULTA MEDICA </text:p>
          </table:table-cell>
          <table:table-cell table:number-columns-repeated="1019"/>
        </table:table-row>
        <table:table-row table:style-name="ro2">
          <table:table-cell table:style-name="ce3" office:value-type="float" office:value="425014">
            <text:p>425014</text:p>
          </table:table-cell>
          <table:table-cell table:style-name="ce8" office:value-type="string">
            <text:p>CONSULTA MEDICA ESPECIALISTA AMBULATORIA</text:p>
          </table:table-cell>
          <table:table-cell table:style-name="ce3" office:value-type="float" office:value="1">
            <text:p>1</text:p>
          </table:table-cell>
          <table:table-cell table:style-name="ce3" office:value-type="string">
            <text:p>N</text:p>
          </table:table-cell>
          <table:table-cell table:style-name="ce16" office:value-type="string">
            <text:p>CONSULTA ESPECIALISTA</text:p>
          </table:table-cell>
          <table:table-cell table:number-columns-repeated="1019"/>
        </table:table-row>
        <table:table-row table:style-name="ro2">
          <table:table-cell table:style-name="ce2" office:value-type="float" office:value="430101">
            <text:p>430101</text:p>
          </table:table-cell>
          <table:table-cell table:style-name="ce7" office:value-type="string">
            <text:p>UNA CAMA EN HABITACION DE DOS CON BAÑO PRIVADO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430102">
            <text:p>430102</text:p>
          </table:table-cell>
          <table:table-cell table:style-name="ce7" office:value-type="string">
            <text:p>UNA CAMA EN HABITACION DE DOS CON BAÑO INTERMEDIO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430103">
            <text:p>430103</text:p>
          </table:table-cell>
          <table:table-cell table:style-name="ce7" office:value-type="string">
            <text:p>UNA CAMA EN HABITACION DE TRES CON BAÑO INCLUIDO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430104">
            <text:p>430104</text:p>
          </table:table-cell>
          <table:table-cell table:style-name="ce7" office:value-type="string">
            <text:p>UNA CAMA EN HABITACION DE MAS DE TRES CON BAÑO INCLUIDO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430105">
            <text:p>430105</text:p>
          </table:table-cell>
          <table:table-cell table:style-name="ce7" office:value-type="string">
            <text:p>ATENCION DEL RECIEN NACIDO EN LA HABITACION DE LA MADRE -ARNS HM- Y/O NURSERY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430106">
            <text:p>430106</text:p>
          </table:table-cell>
          <table:table-cell table:style-name="ce7" office:value-type="string">
            <text:p>UNA CAMA PARA ACOMPOÑANTE EN HABITACION DE DOS CAMAS CON BAÑO PRIVADO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430107">
            <text:p>430107</text:p>
          </table:table-cell>
          <table:table-cell table:style-name="ce7" office:value-type="string">
            <text:p>UNA CAMA PARA ACOMPAÑANTE EN HABITACION DE DOS CAMAS CON BAÑO INTERMEDIO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430108">
            <text:p>430108</text:p>
          </table:table-cell>
          <table:table-cell table:style-name="ce7" office:value-type="string">
            <text:p>UNA CAMA PARA ACOMPAÑANTE EN HABITACION DE TRES CAMAS CON BAÑO INCLUIDO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430201">
            <text:p>430201</text:p>
          </table:table-cell>
          <table:table-cell table:style-name="ce7" office:value-type="string">
            <text:p>CURACIONES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430202">
            <text:p>430202</text:p>
          </table:table-cell>
          <table:table-cell table:style-name="ce7" office:value-type="string">
            <text:p>CURACIONES QUEMADOS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430301">
            <text:p>430301</text:p>
          </table:table-cell>
          <table:table-cell table:style-name="ce7" office:value-type="string">
            <text:p>APLICACIONES EN CONSULTORIO EXTERNO, CADA APLICACION (INYECCIONES)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430401">
            <text:p>430401</text:p>
          </table:table-cell>
          <table:table-cell table:style-name="ce7" office:value-type="string">
            <text:p>NEBULIZACION CON NEBULIZADOR -INCLUIDO OXIGENO-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430402">
            <text:p>430402</text:p>
          </table:table-cell>
          <table:table-cell table:style-name="ce7" office:value-type="string">
            <text:p>NEBULIZACION CON RESPIRADOR O NEBULIZADOR ULTRASONICO -INCLUIDO OXIGENO-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430501">
            <text:p>430501</text:p>
          </table:table-cell>
          <table:table-cell table:style-name="ce7" office:value-type="string">
            <text:p>INCUBADORA TIPO ISOLETTE O SIMILAR, POR DIA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</text:p>
          </table:table-cell>
          <table:table-cell table:number-columns-repeated="1019"/>
        </table:table-row>
        <table:table-row table:style-name="ro2">
          <table:table-cell table:style-name="ce2" office:value-type="float" office:value="430601">
            <text:p>430601</text:p>
          </table:table-cell>
          <table:table-cell table:style-name="ce7" office:value-type="string">
            <text:p>LUMINOTERAPIA POR DIA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430701">
            <text:p>430701</text:p>
          </table:table-cell>
          <table:table-cell table:style-name="ce7" office:value-type="string">
            <text:p>OXIGENOTERAPI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430901">
            <text:p>430901</text:p>
          </table:table-cell>
          <table:table-cell table:style-name="ce7" office:value-type="string">
            <text:p>RECARGO EN INTERNACIONES ESPECIALES POR DIA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N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431001">
            <text:p>431001</text:p>
          </table:table-cell>
          <table:table-cell table:style-name="ce7" office:value-type="string">
            <text:p>USO DE MATERIAL DESCARTABLE -JERINGAS, AGUJAS, GUANTES -EN INTERNACION GENERAL. <text:s text:c="21"/>POR DIA DE INTERNACION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431002">
            <text:p>431002</text:p>
          </table:table-cell>
          <table:table-cell table:style-name="ce7" office:value-type="string">
            <text:p>USO DE MATERIAL DESCARTABLE -JERINGAS, AGUJAS, GUANTES -EN TERAPIA INTENSIVA Y CUIDADOS ESPECIALES. <text:s/>POR DIA DE INTERNACION EN LA UNIDAD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431101">
            <text:p>431101</text:p>
          </table:table-cell>
          <table:table-cell table:style-name="ce7" office:value-type="string">
            <text:p>INTERVENCION QUIRURGICA CON ANESTESIA GENERAL. <text:s text:c="4"/>POR ACTO QUIRURGIC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431102">
            <text:p>431102</text:p>
          </table:table-cell>
          <table:table-cell table:style-name="ce7" office:value-type="string">
            <text:p>INTERVENCION QUIRURGICA CON CIRCULACION EXTRACORPOREA. <text:s text:c="46"/>POR ACTO QUIRURGICO.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431103">
            <text:p>431103</text:p>
          </table:table-cell>
          <table:table-cell table:style-name="ce7" office:value-type="string">
            <text:p>ASISTENCIA RESPIRATORIA EN TERAPIA INTENSIVA. <text:s text:c="5"/>POR DIA DE INTERNACION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431104">
            <text:p>431104</text:p>
          </table:table-cell>
          <table:table-cell table:style-name="ce7" office:value-type="string">
            <text:p>ASISTENCIA RESPIRATORIA EN CUIDADOS ESPECIALES. <text:s text:c="3"/>POR DIA DE INTERNACION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431105">
            <text:p>431105</text:p>
          </table:table-cell>
          <table:table-cell table:style-name="ce7" office:value-type="string">
            <text:p>ASISTENCIA RESPIRATORIA EN TERAPIA INTENSIVA NEONATOLOGICA. <text:s text:c="41"/>POR DIA DE INTERNACION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number-columns-repeated="1019"/>
        </table:table-row>
        <table:table-row table:style-name="ro2">
          <table:table-cell table:style-name="ce2" office:value-type="float" office:value="440101">
            <text:p>440101</text:p>
          </table:table-cell>
          <table:table-cell table:style-name="ce7" office:value-type="string">
            <text:p>POR HORA SU UTILIZACION.</text:p>
          </table:table-cell>
          <table:table-cell table:style-name="ce2" office:value-type="float" office:value="1">
            <text:p>1</text:p>
          </table:table-cell>
          <table:table-cell table:style-name="ce2" office:value-type="string">
            <text:p>S</text:p>
          </table:table-cell>
          <table:table-cell table:style-name="ce14" office:value-type="string">
            <text:p>NO APLICA COSEGURO </text:p>
          </table:table-cell>
          <table:table-cell table:style-name="Excel_20_Built-in_20_Normal"/>
          <table:table-cell table:number-columns-repeated="1018"/>
        </table:table-row>
        <table:table-row table:style-name="ro2">
          <table:table-cell table:style-name="ce2" office:value-type="float" office:value="450101">
            <text:p>450101</text:p>
          </table:table-cell>
          <table:table-cell table:style-name="ce7" office:value-type="string">
            <text:p>ACOMPAÑANTE TERAPEUTICO POR HORA</text:p>
          </table:table-cell>
          <table:table-cell table:style-name="ce2" office:value-type="float" office:value="2">
            <text:p>2</text:p>
          </table:table-cell>
          <table:table-cell table:style-name="ce2" office:value-type="string">
            <text:p>N</text:p>
          </table:table-cell>
          <table:table-cell table:style-name="ce14" office:value-type="string">
            <text:p>NO APLICA COSEGURO </text:p>
          </table:table-cell>
          <table:table-cell table:style-name="Excel_20_Built-in_20_Normal"/>
          <table:table-cell table:number-columns-repeated="1018"/>
        </table:table-row>
        <table:table-row table:style-name="ro2" table:number-rows-repeated="103">
          <table:table-cell table:number-columns-repeated="5"/>
          <table:table-cell table:style-name="Excel_20_Built-in_20_Normal"/>
          <table:table-cell table:number-columns-repeated="1018"/>
        </table:table-row>
        <table:table-row table:style-name="ro2" table:number-rows-repeated="369">
          <table:table-cell table:number-columns-repeated="1024"/>
        </table:table-row>
        <table:table-row table:style-name="ro2">
          <table:table-cell table:number-columns-repeated="5"/>
          <table:table-cell table:style-name="ce20"/>
          <table:table-cell table:number-columns-repeated="1018"/>
        </table:table-row>
        <table:table-row table:style-name="ro2">
          <table:table-cell table:number-columns-repeated="1024"/>
        </table:table-row>
        <table:table-row table:style-name="ro2">
          <table:table-cell table:number-columns-repeated="5"/>
          <table:table-cell table:style-name="ce20"/>
          <table:table-cell table:number-columns-repeated="1018"/>
        </table:table-row>
        <table:table-row table:style-name="ro2" table:number-rows-repeated="12">
          <table:table-cell table:number-columns-repeated="1024"/>
        </table:table-row>
        <table:table-row table:style-name="ro2" table:number-rows-repeated="8">
          <table:table-cell table:number-columns-repeated="5"/>
          <table:table-cell table:style-name="ce20"/>
          <table:table-cell table:number-columns-repeated="1018"/>
        </table:table-row>
        <table:table-row table:style-name="ro2" table:number-rows-repeated="2">
          <table:table-cell table:number-columns-repeated="1024"/>
        </table:table-row>
        <table:table-row table:style-name="ro2" table:number-rows-repeated="6">
          <table:table-cell table:number-columns-repeated="5"/>
          <table:table-cell table:style-name="ce20"/>
          <table:table-cell table:number-columns-repeated="1018"/>
        </table:table-row>
        <table:table-row table:style-name="ro2">
          <table:table-cell table:number-columns-repeated="1024"/>
        </table:table-row>
        <table:table-row table:style-name="ro2" table:number-rows-repeated="3">
          <table:table-cell table:number-columns-repeated="5"/>
          <table:table-cell table:style-name="ce20"/>
          <table:table-cell table:number-columns-repeated="1018"/>
        </table:table-row>
        <table:table-row table:style-name="ro2" table:number-rows-repeated="620">
          <table:table-cell table:number-columns-repeated="1024"/>
        </table:table-row>
        <table:table-row table:style-name="ro2">
          <table:table-cell table:number-columns-repeated="6"/>
          <table:table-cell table:style-name="ce20" table:number-columns-repeated="1018"/>
        </table:table-row>
        <table:table-row table:style-name="ro2">
          <table:table-cell table:number-columns-repeated="1024"/>
        </table:table-row>
        <table:table-row table:style-name="ro2">
          <table:table-cell table:number-columns-repeated="6"/>
          <table:table-cell table:style-name="ce20" table:number-columns-repeated="1018"/>
        </table:table-row>
        <table:table-row table:style-name="ro2" table:number-rows-repeated="12">
          <table:table-cell table:number-columns-repeated="1024"/>
        </table:table-row>
        <table:table-row table:style-name="ro2" table:number-rows-repeated="8">
          <table:table-cell table:number-columns-repeated="6"/>
          <table:table-cell table:style-name="ce20" table:number-columns-repeated="1018"/>
        </table:table-row>
        <table:table-row table:style-name="ro2" table:number-rows-repeated="2">
          <table:table-cell table:number-columns-repeated="1024"/>
        </table:table-row>
        <table:table-row table:style-name="ro2" table:number-rows-repeated="6">
          <table:table-cell table:number-columns-repeated="6"/>
          <table:table-cell table:style-name="ce20" table:number-columns-repeated="1018"/>
        </table:table-row>
        <table:table-row table:style-name="ro2">
          <table:table-cell table:number-columns-repeated="1024"/>
        </table:table-row>
        <table:table-row table:style-name="ro2" table:number-rows-repeated="3">
          <table:table-cell table:number-columns-repeated="6"/>
          <table:table-cell table:style-name="ce20" table:number-columns-repeated="1018"/>
        </table:table-row>
        <table:table-row table:style-name="ro2" table:number-rows-repeated="89">
          <table:table-cell table:number-columns-repeated="1024"/>
        </table:table-row>
        <table:table-row table:style-name="ro2">
          <table:table-cell table:number-columns-repeated="5"/>
          <table:table-cell table:style-name="ce21"/>
          <table:table-cell table:number-columns-repeated="1018"/>
        </table:table-row>
        <table:table-row table:style-name="ro2" table:number-rows-repeated="3">
          <table:table-cell table:number-columns-repeated="1024"/>
        </table:table-row>
        <table:table-row table:style-name="ro2">
          <table:table-cell table:number-columns-repeated="5"/>
          <table:table-cell table:style-name="ce21"/>
          <table:table-cell table:number-columns-repeated="1018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5"/>
          <table:table-cell table:style-name="ce21"/>
          <table:table-cell table:number-columns-repeated="1018"/>
        </table:table-row>
        <table:table-row table:style-name="ro2" table:number-rows-repeated="5">
          <table:table-cell table:number-columns-repeated="1024"/>
        </table:table-row>
        <table:table-row table:style-name="ro2" table:number-rows-repeated="2">
          <table:table-cell table:number-columns-repeated="5"/>
          <table:table-cell table:style-name="ce21"/>
          <table:table-cell table:number-columns-repeated="1018"/>
        </table:table-row>
        <table:table-row table:style-name="ro2" table:number-rows-repeated="327">
          <table:table-cell table:number-columns-repeated="1024"/>
        </table:table-row>
        <table:table-row table:style-name="ro2">
          <table:table-cell table:number-columns-repeated="5"/>
          <table:table-cell table:style-name="ce22"/>
          <table:table-cell table:number-columns-repeated="1018"/>
        </table:table-row>
        <table:table-row table:style-name="ro2" table:number-rows-repeated="20">
          <table:table-cell table:number-columns-repeated="1024"/>
        </table:table-row>
        <table:table-row table:style-name="ro2" table:number-rows-repeated="5">
          <table:table-cell table:number-columns-repeated="5"/>
          <table:table-cell table:style-name="ce22"/>
          <table:table-cell table:number-columns-repeated="1018"/>
        </table:table-row>
        <table:table-row table:style-name="ro2" table:number-rows-repeated="284">
          <table:table-cell table:number-columns-repeated="1024"/>
        </table:table-row>
        <table:table-row table:style-name="ro2">
          <table:table-cell table:number-columns-repeated="6"/>
          <table:table-cell table:style-name="ce21" table:number-columns-repeated="1018"/>
        </table:table-row>
        <table:table-row table:style-name="ro2" table:number-rows-repeated="3">
          <table:table-cell table:number-columns-repeated="1024"/>
        </table:table-row>
        <table:table-row table:style-name="ro2">
          <table:table-cell table:number-columns-repeated="6"/>
          <table:table-cell table:style-name="ce21" table:number-columns-repeated="1018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6"/>
          <table:table-cell table:style-name="ce21" table:number-columns-repeated="1018"/>
        </table:table-row>
        <table:table-row table:style-name="ro2" table:number-rows-repeated="5">
          <table:table-cell table:number-columns-repeated="1024"/>
        </table:table-row>
        <table:table-row table:style-name="ro2" table:number-rows-repeated="2">
          <table:table-cell table:number-columns-repeated="6"/>
          <table:table-cell table:style-name="ce21" table:number-columns-repeated="1018"/>
        </table:table-row>
        <table:table-row table:style-name="ro2" table:number-rows-repeated="327">
          <table:table-cell table:number-columns-repeated="1024"/>
        </table:table-row>
        <table:table-row table:style-name="ro2">
          <table:table-cell table:number-columns-repeated="6"/>
          <table:table-cell table:style-name="ce22" table:number-columns-repeated="1018"/>
        </table:table-row>
        <table:table-row table:style-name="ro2" table:number-rows-repeated="20">
          <table:table-cell table:number-columns-repeated="1024"/>
        </table:table-row>
        <table:table-row table:style-name="ro2" table:number-rows-repeated="5">
          <table:table-cell table:number-columns-repeated="6"/>
          <table:table-cell table:style-name="ce22" table:number-columns-repeated="1018"/>
        </table:table-row>
        <table:table-row table:style-name="ro2" table:number-rows-repeated="1045379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>
        <table:named-range table:name="_xlnm._FilterDatabase" table:base-cell-address="$'COSEGUROS FINAL '.$A$1" table:cell-range-address="$'COSEGUROS FINAL '.$A$1:.$E$919"/>
      </table:named-expressions>
      <table:database-ranges>
        <table:database-range table:name="Excel_BuiltIn__FilterDatabase_ 1" table:target-range-address="'COSEGUROS FINAL '.A1:'COSEGUROS FINAL '.E919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number-style style:name="N103P0" style:volatile="true">
      <number:text> </number:text>
      <number:number number:decimal-places="2" number:min-integer-digits="1" number:grouping="true"/>
      <number:text> </number:text>
    </number:number-style>
    <number:number-style style:name="N103P1" style:volatile="true">
      <number:text> -</number:text>
      <number:number number:decimal-places="2" number:min-integer-digits="1" number:grouping="true"/>
      <number:text> </number:text>
    </number:number-style>
    <number:number-style style:name="N103P2" style:volatile="true">
      <number:text> -</number:text>
      <number:number number:decimal-places="0" number:min-integer-digits="0"/>
      <number:text> </number:text>
    </number:number-style>
    <number:text-style style:name="N103">
      <number:text> </number:text>
      <number:text-content/>
      <number:text> </number:text>
      <style:map style:condition="value()&gt;0" style:apply-style-name="N103P0"/>
      <style:map style:condition="value()&lt;0" style:apply-style-name="N103P1"/>
      <style:map style:condition="value()=0" style:apply-style-name="N103P2"/>
    </number:text-style>
    <number:number-style style:name="N5000" number:language="es" number:country="ES">
      <number:number number:min-integer-digits="1"/>
    </number:number-style>
    <number:number-style style:name="N5103P0" style:volatile="true" number:language="es" number:country="ES">
      <number:number number:decimal-places="0" number:min-integer-digits="1" number:grouping="true"/>
      <number:text> €</number:text>
    </number:number-style>
    <number:number-style style:name="N5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5103P0"/>
    </number:number-style>
    <number:number-style style:name="N5104P0" style:volatile="true" number:language="es" number:country="ES">
      <number:number number:decimal-places="0" number:min-integer-digits="1" number:grouping="true"/>
      <number:text> €</number:text>
    </number:number-style>
    <number:number-style style:name="N5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5104P0"/>
    </number:number-style>
    <number:number-style style:name="N5105P0" style:volatile="true" number:language="es" number:country="ES">
      <number:number number:decimal-places="2" number:min-integer-digits="1" number:grouping="true"/>
      <number:text> €</number:text>
    </number:number-style>
    <number:number-style style:name="N5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5105P0"/>
    </number:number-style>
    <number:number-style style:name="N5106P0" style:volatile="true" number:language="es" number:country="ES">
      <number:number number:decimal-places="2" number:min-integer-digits="1" number:grouping="true"/>
      <number:text> €</number:text>
    </number:number-style>
    <number:number-style style:name="N5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5106P0"/>
    </number:number-style>
    <number:date-style style:name="N5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5108" number:language="es" number:country="ES">
      <number:day number:style="long"/>
      <number:text>-</number:text>
      <number:month number:textual="true"/>
    </number:date-style>
    <number:date-style style:name="N5109" number:language="es" number:country="ES">
      <number:month number:textual="true"/>
      <number:text>-</number:text>
      <number:year/>
    </number:date-style>
    <number:time-style style:name="N5110" number:language="es" number:country="ES">
      <number:hours/>
      <number:text>:</number:text>
      <number:minutes number:style="long"/>
      <number:text> </number:text>
      <number:am-pm/>
    </number:time-style>
    <number:time-style style:name="N5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12" number:language="es" number:country="ES">
      <number:hours/>
      <number:text>:</number:text>
      <number:minutes number:style="long"/>
    </number:time-style>
    <number:time-style style:name="N5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5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5115P0" style:volatile="true" number:language="es" number:country="ES">
      <number:number number:decimal-places="0" number:min-integer-digits="1" number:grouping="true"/>
      <number:text>   </number:text>
    </number:number-style>
    <number:number-style style:name="N5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5115P0"/>
    </number:number-style>
    <number:number-style style:name="N5116P0" style:volatile="true" number:language="es" number:country="ES">
      <number:number number:decimal-places="0" number:min-integer-digits="1" number:grouping="true"/>
      <number:text>   </number:text>
    </number:number-style>
    <number:number-style style:name="N5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5116P0"/>
    </number:number-style>
    <number:number-style style:name="N5117P0" style:volatile="true" number:language="es" number:country="ES">
      <number:number number:decimal-places="2" number:min-integer-digits="1" number:grouping="true"/>
      <number:text>   </number:text>
    </number:number-style>
    <number:number-style style:name="N5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5117P0"/>
    </number:number-style>
    <number:number-style style:name="N5118P0" style:volatile="true" number:language="es" number:country="ES">
      <number:number number:decimal-places="2" number:min-integer-digits="1" number:grouping="true"/>
      <number:text>   </number:text>
    </number:number-style>
    <number:number-style style:name="N5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5118P0"/>
    </number:number-style>
    <number:number-style style:name="N5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5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5119P2" style:volatile="true" number:language="es" number:country="ES">
      <number:text> -    </number:text>
    </number:number-style>
    <number:text-style style:name="N5119" number:language="es" number:country="ES">
      <number:text> </number:text>
      <number:text-content/>
      <number:text> </number:text>
      <style:map style:condition="value()&gt;0" style:apply-style-name="N5119P0"/>
      <style:map style:condition="value()&lt;0" style:apply-style-name="N5119P1"/>
      <style:map style:condition="value()=0" style:apply-style-name="N5119P2"/>
    </number:text-style>
    <number:number-style style:name="N5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5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5120P2" style:volatile="true" number:language="es" number:country="ES">
      <number:text> - € </number:text>
    </number:number-style>
    <number:text-style style:name="N5120" number:language="es" number:country="ES">
      <number:text> </number:text>
      <number:text-content/>
      <number:text> </number:text>
      <style:map style:condition="value()&gt;0" style:apply-style-name="N5120P0"/>
      <style:map style:condition="value()&lt;0" style:apply-style-name="N5120P1"/>
      <style:map style:condition="value()=0" style:apply-style-name="N5120P2"/>
    </number:text-style>
    <number:number-style style:name="N5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5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5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5121" number:language="es" number:country="ES">
      <number:text> </number:text>
      <number:text-content/>
      <number:text> </number:text>
      <style:map style:condition="value()&gt;0" style:apply-style-name="N5121P0"/>
      <style:map style:condition="value()&lt;0" style:apply-style-name="N5121P1"/>
      <style:map style:condition="value()=0" style:apply-style-name="N5121P2"/>
    </number:text-style>
    <number:number-style style:name="N5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5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5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5122" number:language="es" number:country="ES">
      <number:text> </number:text>
      <number:text-content/>
      <number:text> </number:text>
      <style:map style:condition="value()&gt;0" style:apply-style-name="N5122P0"/>
      <style:map style:condition="value()&lt;0" style:apply-style-name="N5122P1"/>
      <style:map style:condition="value()=0" style:apply-style-name="N5122P2"/>
    </number:text-style>
    <number:time-style style:name="N5123" number:language="es" number:country="ES">
      <number:minutes number:style="long"/>
      <number:text>:</number:text>
      <number:seconds number:style="long"/>
    </number:time-style>
    <number:time-style style:name="N5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25" number:language="es" number:country="ES">
      <number:minutes number:style="long"/>
      <number:text>:</number:text>
      <number:seconds number:style="long" number:decimal-places="1"/>
    </number:time-style>
    <number:number-style style:name="N5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Millares_20_2" style:display-name="Millares 2" style:family="table-cell" style:parent-style-name="Excel_20_Built-in_20_Normal" style:data-style-name="N103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3-31">31/03/2025</text:date>, <text:time>12:38:19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COSEGUROS_20_FINAL_20_" style:display-name="PageStyle_COSEGUROS FINAL 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date>2025-03-31T12:38:19.86</dc:date>
    <meta:document-statistic meta:table-count="1" meta:cell-count="4593" meta:object-count="0"/>
    <meta:generator>OpenOffice.org/3.3$Win32 OpenOffice.org_project/330m20$Build-9567</meta:generator>
  </office:meta>
</office:document-meta>
</file>